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da0e297d18d5357280365f5409d89b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scord"/><text:bookmark-start text:name="__RefHeading___uebersicht_des_discords_von_vespertales_1"/><text:bookmark-start text:name="uebersicht_des_discords_von_vespertales"/>Übersicht des Discords von Vespertales<text:bookmark-end text:name="__RefHeading___uebersicht_des_discords_von_vespertales_1"/><text:bookmark-end text:name="uebersicht_des_discords_von_vespertales"/></text:h>
      <text:list text:style-name="List_20_1" text:continue-numbering="false">
        <text:list-item>
          <text:p text:style-name="List_20_1_Content_First"> <text:span text:style-name="Strong_20_Emphasis">Staffnews:</text:span> Erfahre von Neuerungen rund um Vespertales.</text:p>
        </text:list-item>
        <text:list-item>
          <text:p text:style-name="List_20_1_Content_Last"> <text:span text:style-name="Strong_20_Emphasis">Questinfo:</text:span> Erfahre mehr über aktuelle Quests auf Vespertales</text:p>
        </text:list-item>
      </text:list>
      <text:list text:style-name="List_20_1" text:continue-numbering="false">
        <text:list-item>
          <text:p text:style-name="List_20_1_Content_First"> <text:span text:style-name="Strong_20_Emphasis">Allgemein:</text:span> Allgemeine Themen bez. Off-Topic.</text:p>
        </text:list-item>
        <text:list-item>
          <text:p text:style-name="List_20_1_Content"> <text:span text:style-name="Strong_20_Emphasis">Jagd:</text:span> Hier kann man Fragen ob Leute am Tag XY nicht Lust haben auf einen Dungeon Besuch.</text:p>
        </text:list-item>
        <text:list-item>
          <text:p text:style-name="List_20_1_Content"> <text:span text:style-name="Strong_20_Emphasis">Bugs:</text:span> Solltet ihr Fehler in der Spielewelt von Vespertales finden dann berichtet hier was nicht funktioniert.</text:p>
        </text:list-item>
        <text:list-item>
          <text:p text:style-name="List_20_1_Content"> <text:span text:style-name="Strong_20_Emphasis">Wishlist:</text:span> Hier könnt ihr eure Ideen Posten am besten erstellt ihr einen Thread zu eurer Idee.</text:p>
        </text:list-item>
        <text:list-item>
          <text:p text:style-name="List_20_1_Content"> <text:span text:style-name="Strong_20_Emphasis">Vesperpedia:</text:span> Alles rund um das Wiki zu Vespertales.</text:p>
        </text:list-item>
        <text:list-item>
          <text:p text:style-name="List_20_1_Content"> <text:span text:style-name="Strong_20_Emphasis">ClassicUO:</text:span> Diskussionen zu ClassicUO den alternativen UO Client für Vespertales.</text:p>
        </text:list-item>
        <text:list-item>
          <text:p text:style-name="List_20_1_Content_Last"> <text:span text:style-name="Strong_20_Emphasis">Nostalgie:</text:span> UO/Vespertales Nostalgie muss man dazu mehr sagen?</text:p>
        </text:list-item>
      </text:list>
      <text:list text:style-name="List_20_1" text:continue-numbering="false">
        <text:list-item>
          <text:p text:style-name="List_20_1_Content_First"> <text:span text:style-name="Strong_20_Emphasis">Marktplatz:</text:span> Hier werden Rollenspiel Beiträge zum Handeln gepostet.</text:p>
        </text:list-item>
        <text:list-item>
          <text:p text:style-name="List_20_1_Content_Last"> <text:span text:style-name="Strong_20_Emphasis">Aushänge:</text:span> Der Ort an den Spieler ihre Aushänge aufhänge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Rassen:</text:span> In den jeweiligen Rassenchats können Spieler sich über die Rasse austausche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Sprachkanäle:</text:span> Voicechat zu jeweiligen Themen.</text:p>
        </text:list-item>
      </text:list>
      <text:p text:style-name="Text_20_body"><text:span text:style-name="Strong_20_Emphasis"><text:a xlink:type="simple" xlink:href="https://discord.gg/YJGveSVnX" text:style-name="Internet_20_link" text:visited-style-name="Visited_20_Internet_20_Link">Zum Discord</text:a></text:span></text:p>
      <text:p text:style-name="Horizontal_20_Line"/>
      <text:h text:style-name="Heading_20_2" text:outline-level="2"><text:bookmark-start text:name="__RefHeading___threads_erstellen_2"/><text:bookmark-start text:name="threads_erstellen"/>Threads erstellen<text:bookmark-end text:name="__RefHeading___threads_erstellen_2"/><text:bookmark-end text:name="threads_erstellen"/></text:h>
      <text:p text:style-name="Text_20_body"><draw:frame draw:style-name="media" draw:name="0" text:anchor-type="as-char" draw:z-index="0" svg:width="10.583333333333cm" svg:height="10.2014604811cm"><draw:image xlink:href="Pictures/cda0e297d18d5357280365f5409d89b3.png" xlink:type="simple" xlink:show="embed" xlink:actuate="onLoad"/></draw:frame></text:p>
      <text:p text:style-name="Text_20_body">Am Desktop geht ihr auf das + Symbol und das folgende Fenster öffnet sich.
Dort könnt ihr einen Thread erstellen oder eine Dateihochladen.</text:p>
      <text:p text:style-name="Text_20_body">Am Smartphone seht ihr direkt die Garnspule zum Thread erstellen.</text:p>
      <text:p text:style-name="Horizontal_20_Line"/>
      <text:h text:style-name="Heading_20_2" text:outline-level="2"><text:bookmark-start text:name="__RefHeading___threads_ansehen_3"/><text:bookmark-start text:name="threads_ansehen"/>Threads ansehen<text:bookmark-end text:name="__RefHeading___threads_ansehen_3"/><text:bookmark-end text:name="threads_ansehen"/></text:h>
      <text:p text:style-name="Text_20_body">Im Jeweiligen Kanal am Desktop seht ihr die Threads Garnspule Rechts neben den Kanalnamen und dessen Beschreibung.
Auf den Smartphone müsst ihr neben den Kanalnamen auf <text:span text:style-name="Strong_20_Emphasis">&gt;</text:span> Symbol gehen um Funktionen wie Mitgliederliste, Threads und suche zu sehen.</text:p>
      <text:p text:style-name="Horizontal_20_Line"/>
      <text:h text:style-name="Heading_20_2" text:outline-level="2"><text:bookmark-start text:name="__RefHeading___spoiler_erstellen_4"/><text:bookmark-start text:name="spoiler_erstellen"/>Spoiler erstellen<text:bookmark-end text:name="__RefHeading___spoiler_erstellen_4"/><text:bookmark-end text:name="spoiler_erstellen"/></text:h>
      <text:p text:style-name="Text_20_body">Um einen Spoiler zu erstellen müsst ihr am Anfang und ende jeweils ein <text:span text:style-name="Strong_20_Emphasis">||</text:span> schreiben.</text:p>
      <text:p text:style-name="Text_20_body">Ein Beispiel:
<text:span text:style-name="Strong_20_Emphasis">|| mein Spoiler ||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7::05:22</meta:creation-date>
    <dc:creator>Generated</dc:creator>
    <dc:date>2026-09-13T17::05:22</dc:date>
    <dc:language>en-US</dc:language>
    <meta:editing-cycles>1</meta:editing-cycles>
    <meta:editing-duration>PT0S</meta:editing-duration>
    <dc:title>discord</dc:title>
  </office:meta>
</office:document-meta>
</file>