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cea35a30e9c7f0d221c273a7abdad6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alerie:galerie"/><text:bookmark-start text:name="__RefHeading___galerie_1"/><text:bookmark-start text:name="galerie"/>Galerie<text:bookmark-end text:name="__RefHeading___galerie_1"/><text:bookmark-end text:name="galerie"/></text:h>
      <text:p text:style-name="Text_20_body">In dieser Galerie findet ihr Bilder von Städten, Orte, Inhalte wie z.B. die Farben der Rüstungen etc. </text:p>
      <text:p text:style-name="Horizontal_20_Line"/>
      <text:h text:style-name="Heading_20_1" text:outline-level="1"><text:bookmark-start text:name="__RefHeading___inhalte_2"/><text:bookmark-start text:name="inhalte"/>Inhalte<text:bookmark-end text:name="__RefHeading___inhalte_2"/><text:bookmark-end text:name="inhalte"/></text:h>
      <text:h text:style-name="Heading_20_2" text:outline-level="2"><text:bookmark-start text:name="__RefHeading___steinsorten_3"/><text:bookmark-start text:name="steinsorten"/>Steinsorten<text:bookmark-end text:name="__RefHeading___steinsorten_3"/><text:bookmark-end text:name="steinsorten"/></text:h>
      <text:p text:style-name="Text_20_body"><draw:frame draw:style-name="medialeft" draw:name="0" text:anchor-type="paragraph" draw:z-index="0" svg:width="10.583333333333cm" svg:height="11.693715846995cm"><draw:image xlink:href="Pictures/dcea35a30e9c7f0d221c273a7abdad63.png" xlink:type="simple" xlink:show="embed" xlink:actuate="onLoad"/></draw:frame></text:p>
      <text:p text:style-name="Text_20_body"><text:span text:style-name="Strong_20_Emphasis">Ein Überblick der Steinsorten die man in verschiedenen Steinbrüchen findet.</text:span></text:p>
      <text:p text:style-name="Text_20_body"><text:span text:style-name="Strong_20_Emphasis">Von Links nach Rechts:</text:span></text:p>
      <text:p text:style-name="Text_20_body">Stein</text:p>
      <text:p text:style-name="Text_20_body">Marmor</text:p>
      <text:p text:style-name="Text_20_body">Basalt</text:p>
      <text:p text:style-name="Text_20_body">Rosenquarz</text:p>
      <text:p text:style-name="Text_20_body">Sandstein</text:p>
      <text:p text:style-name="Text_20_body">Blauer Marmor</text:p>
      <text:p text:style-name="Text_20_body">Roter Sandstein</text:p>
      <text:p text:style-name="Horizontal_20_Line"/>
      <text:h text:style-name="Heading_20_2" text:outline-level="2"><text:bookmark-start text:name="__RefHeading___ruestungen_4"/><text:bookmark-start text:name="ruestungen"/>Rüstungen<text:bookmark-end text:name="__RefHeading___ruestungen_4"/><text:bookmark-end text:name="ruestungen"/></text:h>
      <text:h text:style-name="Heading_20_3" text:outline-level="3"><text:bookmark-start text:name="__RefHeading___knochenruestungen_5"/><text:bookmark-start text:name="knochenruestungen"/>Knochenrüstungen<text:bookmark-end text:name="__RefHeading___knochenruestungen_5"/><text:bookmark-end text:name="knochenruestungen"/></text:h>
      <text:p text:style-name="Text_20_body"><text:a xlink:type="simple" xlink:href="https://vp.uo-freeshards.de/doku.php/galerie:knochenruestungen" text:style-name="Internet_20_link" text:visited-style-name="Visited_20_Internet_20_Link">Knochenrüstungs Galerie</text:a></text:p>
      <text:h text:style-name="Heading_20_3" text:outline-level="3"><text:bookmark-start text:name="__RefHeading___lederruestungen_6"/><text:bookmark-start text:name="lederruestungen"/>Lederrüstungen<text:bookmark-end text:name="__RefHeading___lederruestungen_6"/><text:bookmark-end text:name="lederruestungen"/></text:h>
      <text:p text:style-name="Text_20_body"><text:a xlink:type="simple" xlink:href="https://vp.uo-freeshards.de/doku.php/galerie:leder" text:style-name="Internet_20_link" text:visited-style-name="Visited_20_Internet_20_Link">Lederrüstungs Galerie</text:a></text:p>
      <text:p text:style-name="Horizontal_20_Line"/>
      <text:h text:style-name="Heading_20_2" text:outline-level="2"><text:bookmark-start text:name="__RefHeading___staedte_7"/><text:bookmark-start text:name="staedte"/>Städte<text:bookmark-end text:name="__RefHeading___staedte_7"/><text:bookmark-end text:name="staedte"/></text:h>
      <text:p text:style-name="Text_20_body"><text:a xlink:type="simple" xlink:href="https://vp.uo-freeshards.de/doku.php/galerie:staedte:brenau" text:style-name="Internet_20_link" text:visited-style-name="Visited_20_Internet_20_Link">Brenau</text:a></text:p>
      <text:p text:style-name="Text_20_body">Britain</text:p>
      <text:p text:style-name="Text_20_body">Fallen Leaf</text:p>
      <text:p text:style-name="Text_20_body">Löwenstein</text:p>
      <text:p text:style-name="Text_20_body"><text:a xlink:type="simple" xlink:href="https://vp.uo-freeshards.de/doku.php/galerie:staedte:schattental" text:style-name="Internet_20_link" text:visited-style-name="Visited_20_Internet_20_Link">Schattental</text:a></text:p>
      <text:p text:style-name="Text_20_body">Skara Brae</text:p>
      <text:p text:style-name="Text_20_body">Kindred</text:p>
      <text:p text:style-name="Text_20_body">Eishafen</text:p>
      <text:p text:style-name="Text_20_body">Kahazad Gathal</text:p>
      <text:p text:style-name="Text_20_body">Kelth Azun</text:p>
      <text:p text:style-name="Text_20_body">Cove</text:p>
      <text:p text:style-name="Text_20_body">Nujelm</text:p>
      <text:p text:style-name="Text_20_body">Moonglow</text:p>
      <text:p text:style-name="Text_20_body">Vesper</text:p>
      <text:p text:style-name="Text_20_body">Siebenbuchen</text:p>
      <text:p text:style-name="Text_20_body">Ailos und Hylaios</text:p>
      <text:p text:style-name="Text_20_body">Pax Hydros</text:p>
      <text:p text:style-name="Text_20_body">Yew</text:p>
      <text:h text:style-name="Heading_20_2" text:outline-level="2"><text:bookmark-start text:name="__RefHeading___orte_8"/><text:bookmark-start text:name="orte"/>Orte<text:bookmark-end text:name="__RefHeading___orte_8"/><text:bookmark-end text:name="or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4::54:00</meta:creation-date>
    <dc:creator>Generated</dc:creator>
    <dc:date>2026-09-13T04::54:00</dc:date>
    <dc:language>en-US</dc:language>
    <meta:editing-cycles>1</meta:editing-cycles>
    <meta:editing-duration>PT0S</meta:editing-duration>
    <dc:title>galerie:galerie</dc:title>
  </office:meta>
</office:document-meta>
</file>