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261baea18360798f2f55eac5b5fc75.png"/>
  <manifest:file-entry manifest:media-type="image/png" manifest:full-path="Pictures/a64379bf7fd92d6115a417facdcb0d88.png"/>
  <manifest:file-entry manifest:media-type="image/png" manifest:full-path="Pictures/05ea2ce3f3669c991a1358555aa7f6fd.png"/>
  <manifest:file-entry manifest:media-type="image/png" manifest:full-path="Pictures/9ed3c117f8050ae0c3822feb3596aa0d.png"/>
  <manifest:file-entry manifest:media-type="image/png" manifest:full-path="Pictures/d0e1e14a0ebff7fc7706ae7c6637ef60.png"/>
  <manifest:file-entry manifest:media-type="image/png" manifest:full-path="Pictures/f8d1c6c6b37a4ae7fae70fa07178cffc.png"/>
  <manifest:file-entry manifest:media-type="image/png" manifest:full-path="Pictures/1cc389a1bc1465469ff0bcdbccfc07a5.png"/>
  <manifest:file-entry manifest:media-type="image/png" manifest:full-path="Pictures/f6b6cdf3bbaa935bf0d773d35082068e.png"/>
  <manifest:file-entry manifest:media-type="image/png" manifest:full-path="Pictures/486667fc49a584d1d77b9b28242d95b6.png"/>
  <manifest:file-entry manifest:media-type="image/png" manifest:full-path="Pictures/eb6f3e1e8c46fb3c63d667a9433e47e5.png"/>
  <manifest:file-entry manifest:media-type="image/png" manifest:full-path="Pictures/caec570a74aacd6198220a85e763c820.png"/>
  <manifest:file-entry manifest:media-type="image/png" manifest:full-path="Pictures/2301904eaab421b2c36c575561471fbe.png"/>
  <manifest:file-entry manifest:media-type="image/png" manifest:full-path="Pictures/f7515bb17563a49dc34e8369a9162e1b.png"/>
  <manifest:file-entry manifest:media-type="image/png" manifest:full-path="Pictures/0ebbe13ebb7f9798e957a1c2f19db699.png"/>
  <manifest:file-entry manifest:media-type="image/png" manifest:full-path="Pictures/1f1d385dafba29b54ffc6e8d9243d904.png"/>
  <manifest:file-entry manifest:media-type="image/png" manifest:full-path="Pictures/d3127ee9ea0873318de0225362465386.png"/>
  <manifest:file-entry manifest:media-type="image/png" manifest:full-path="Pictures/56d00ee446a5c56fc8741bb80f834907.png"/>
  <manifest:file-entry manifest:media-type="image/png" manifest:full-path="Pictures/0b291a522ad0fd9d7311f12b2e851b6c.png"/>
  <manifest:file-entry manifest:media-type="image/png" manifest:full-path="Pictures/bc7a2b95e9bc2cbef0b643a23a9eecbd.png"/>
  <manifest:file-entry manifest:media-type="image/png" manifest:full-path="Pictures/6129d32e59ed916927876f621f2cee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lerie:leder"/><text:bookmark-start text:name="__RefHeading___lederruestungs_galerie_1"/><text:bookmark-start text:name="lederruestungs_galerie"/>Lederrüstungs Galerie<text:bookmark-end text:name="__RefHeading___lederruestungs_galerie_1"/><text:bookmark-end text:name="lederruestungs_galerie"/></text:h>
      <text:p text:style-name="Text_20_body">In dieser Galerie findet ihr Farbbeispiele für die vorhandenen Lederrüstungen. </text:p>
      <text:h text:style-name="Heading_20_2" text:outline-level="2"><text:bookmark-start text:name="__RefHeading___balron_2"/><text:bookmark-start text:name="balron"/>Balron<text:bookmark-end text:name="__RefHeading___balron_2"/><text:bookmark-end text:name="balron"/></text:h>
      <text:p text:style-name="Text_20_body"><draw:frame draw:style-name="medialeft" draw:name="0" text:anchor-type="paragraph" draw:z-index="0" svg:width="5.08cm" style:rel-width="100%" svg:height="6.6939583333333cm" style:rel-height="scale"><draw:image xlink:href="Pictures/57261baea18360798f2f55eac5b5fc75.png" xlink:type="simple" xlink:show="embed" xlink:actuate="onLoad"/></draw:frame></text:p>
      <text:p text:style-name="Text_20_body">Unbeschlagen: 46 AR</text:p>
      <text:p text:style-name="Text_20_body">Beschlagen: 66 AR</text:p>
      <text:p text:style-name="Text_20_body">Mindestalter: 200 Tage</text:p>
      <text:p text:style-name="Horizontal_20_Line"/>
      <text:h text:style-name="Heading_20_2" text:outline-level="2"><text:bookmark-start text:name="__RefHeading___daemon_3"/><text:bookmark-start text:name="daemon"/>Dämon<text:bookmark-end text:name="__RefHeading___daemon_3"/><text:bookmark-end text:name="daemon"/></text:h>
      <text:p text:style-name="Text_20_body"><draw:frame draw:style-name="medialeft" draw:name="1" text:anchor-type="paragraph" draw:z-index="1" svg:width="5.1064583333333cm" style:rel-width="100%" svg:height="6.6675cm" style:rel-height="scale"><draw:image xlink:href="Pictures/a64379bf7fd92d6115a417facdcb0d88.png" xlink:type="simple" xlink:show="embed" xlink:actuate="onLoad"/></draw:frame></text:p>
      <text:p text:style-name="Text_20_body">Unbeschlagen: 31 AR</text:p>
      <text:p text:style-name="Text_20_body">Beschlagen: 38 AR</text:p>
      <text:p text:style-name="Text_20_body">Mindestalter: 90 Tage</text:p>
      <text:p text:style-name="Horizontal_20_Line"/>
      <text:h text:style-name="Heading_20_2" text:outline-level="2"><text:bookmark-start text:name="__RefHeading___drache_blau_4"/><text:bookmark-start text:name="drache_blau"/>Drache Blau<text:bookmark-end text:name="__RefHeading___drache_blau_4"/><text:bookmark-end text:name="drache_blau"/></text:h>
      <text:p text:style-name="Text_20_body"><draw:frame draw:style-name="medialeft" draw:name="2" text:anchor-type="paragraph" draw:z-index="2" svg:width="5.08cm" style:rel-width="100%" svg:height="6.6939583333333cm" style:rel-height="scale"><draw:image xlink:href="Pictures/05ea2ce3f3669c991a1358555aa7f6fd.png" xlink:type="simple" xlink:show="embed" xlink:actuate="onLoad"/></draw:frame></text:p>
      <text:p text:style-name="Text_20_body">Unbeschlagen: 38 AR</text:p>
      <text:p text:style-name="Text_20_body">Beschlagen: 50 AR</text:p>
      <text:p text:style-name="Text_20_body">Mindestalter: 140 Tage</text:p>
      <text:p text:style-name="Horizontal_20_Line"/>
      <text:h text:style-name="Heading_20_2" text:outline-level="2"><text:bookmark-start text:name="__RefHeading___drache_braun_5"/><text:bookmark-start text:name="drache_braun"/>Drache Braun<text:bookmark-end text:name="__RefHeading___drache_braun_5"/><text:bookmark-end text:name="drache_braun"/></text:h>
      <text:p text:style-name="Text_20_body"><draw:frame draw:style-name="medialeft" draw:name="3" text:anchor-type="paragraph" draw:z-index="3" svg:width="5.08cm" style:rel-width="100%" svg:height="6.6939583333333cm" style:rel-height="scale"><draw:image xlink:href="Pictures/9ed3c117f8050ae0c3822feb3596aa0d.png" xlink:type="simple" xlink:show="embed" xlink:actuate="onLoad"/></draw:frame></text:p>
      <text:p text:style-name="Text_20_body">Unbeschlagen: 35 AR</text:p>
      <text:p text:style-name="Text_20_body">Beschlagen: 45 AR</text:p>
      <text:p text:style-name="Text_20_body">Mindestalter: 120 Tage</text:p>
      <text:p text:style-name="Horizontal_20_Line"/>
      <text:h text:style-name="Heading_20_2" text:outline-level="2"><text:bookmark-start text:name="__RefHeading___drache_gruen_6"/><text:bookmark-start text:name="drache_gruen"/>Drache Grün<text:bookmark-end text:name="__RefHeading___drache_gruen_6"/><text:bookmark-end text:name="drache_gruen"/></text:h>
      <text:p text:style-name="Text_20_body"><draw:frame draw:style-name="medialeft" draw:name="4" text:anchor-type="paragraph" draw:z-index="4" svg:width="5.08cm" style:rel-width="100%" svg:height="6.6939583333333cm" style:rel-height="scale"><draw:image xlink:href="Pictures/d0e1e14a0ebff7fc7706ae7c6637ef60.png" xlink:type="simple" xlink:show="embed" xlink:actuate="onLoad"/></draw:frame></text:p>
      <text:p text:style-name="Text_20_body">Unbeschlagen: 37 AR</text:p>
      <text:p text:style-name="Text_20_body">Beschlagen: 48 AR</text:p>
      <text:p text:style-name="Text_20_body">Mindestalter: 120 Tage</text:p>
      <text:p text:style-name="Horizontal_20_Line"/>
      <text:h text:style-name="Heading_20_2" text:outline-level="2"><text:bookmark-start text:name="__RefHeading___drache_rot_7"/><text:bookmark-start text:name="drache_rot"/>Drache Rot<text:bookmark-end text:name="__RefHeading___drache_rot_7"/><text:bookmark-end text:name="drache_rot"/></text:h>
      <text:p text:style-name="Text_20_body"><draw:frame draw:style-name="medialeft" draw:name="5" text:anchor-type="paragraph" draw:z-index="5" svg:width="5.08cm" style:rel-width="100%" svg:height="6.6145833333333cm" style:rel-height="scale"><draw:image xlink:href="Pictures/f8d1c6c6b37a4ae7fae70fa07178cffc.png" xlink:type="simple" xlink:show="embed" xlink:actuate="onLoad"/></draw:frame></text:p>
      <text:p text:style-name="Text_20_body">Unbeschlagen: 40 AR</text:p>
      <text:p text:style-name="Text_20_body">Beschlagen: 54 AR</text:p>
      <text:p text:style-name="Text_20_body">Mindestalter: 130 Tage</text:p>
      <text:p text:style-name="Horizontal_20_Line"/>
      <text:h text:style-name="Heading_20_2" text:outline-level="2"><text:bookmark-start text:name="__RefHeading___drache_schwarz_8"/><text:bookmark-start text:name="drache_schwarz"/>Drache Schwarz<text:bookmark-end text:name="__RefHeading___drache_schwarz_8"/><text:bookmark-end text:name="drache_schwarz"/></text:h>
      <text:p text:style-name="Text_20_body"><draw:frame draw:style-name="media" draw:name="6" text:anchor-type="as-char" draw:z-index="6" svg:width="5.1064583333333cm" style:rel-width="100%" svg:height="6.6675cm" style:rel-height="scale"><draw:image xlink:href="Pictures/1cc389a1bc1465469ff0bcdbccfc07a5.png" xlink:type="simple" xlink:show="embed" xlink:actuate="onLoad"/></draw:frame></text:p>
      <text:p text:style-name="Text_20_body"><text:span text:style-name="Strong_20_Emphasis">Armor: Unbeschlagen: 39, Beschlagen: 52</text:span></text:p>
      <text:p text:style-name="Text_20_body"><text:span text:style-name="Strong_20_Emphasis">Mindestalter: 160 Tage</text:span></text:p>
      <text:p text:style-name="Horizontal_20_Line"/>
      <text:h text:style-name="Heading_20_2" text:outline-level="2"><text:bookmark-start text:name="__RefHeading___echsen_9"/><text:bookmark-start text:name="echsen"/>Echsen<text:bookmark-end text:name="__RefHeading___echsen_9"/><text:bookmark-end text:name="echsen"/></text:h>
      <text:p text:style-name="Text_20_body"><draw:frame draw:style-name="media" draw:name="7" text:anchor-type="as-char" draw:z-index="7" svg:width="5.1064583333333cm" style:rel-width="100%" svg:height="6.6675cm" style:rel-height="scale"><draw:image xlink:href="Pictures/f6b6cdf3bbaa935bf0d773d35082068e.png" xlink:type="simple" xlink:show="embed" xlink:actuate="onLoad"/></draw:frame></text:p>
      <text:p text:style-name="Text_20_body"><text:span text:style-name="Strong_20_Emphasis">Armor: Unbeschlagen: 16, Beschlagen: 21</text:span></text:p>
      <text:p text:style-name="Text_20_body"><text:span text:style-name="Strong_20_Emphasis">Mindestalter: 0 Tage</text:span></text:p>
      <text:p text:style-name="Horizontal_20_Line"/>
      <text:h text:style-name="Heading_20_2" text:outline-level="2"><text:bookmark-start text:name="__RefHeading___eisdrache_10"/><text:bookmark-start text:name="eisdrache"/>Eisdrache<text:bookmark-end text:name="__RefHeading___eisdrache_10"/><text:bookmark-end text:name="eisdrache"/></text:h>
      <text:p text:style-name="Text_20_body"><draw:frame draw:style-name="media" draw:name="8" text:anchor-type="as-char" draw:z-index="8" svg:width="5.08cm" style:rel-width="100%" svg:height="6.6939583333333cm" style:rel-height="scale"><draw:image xlink:href="Pictures/486667fc49a584d1d77b9b28242d95b6.png" xlink:type="simple" xlink:show="embed" xlink:actuate="onLoad"/></draw:frame></text:p>
      <text:p text:style-name="Text_20_body"><text:span text:style-name="Strong_20_Emphasis">Armor: Unbeschlagen: 37, Beschlagen: 48</text:span></text:p>
      <text:p text:style-name="Text_20_body"><text:span text:style-name="Strong_20_Emphasis">Mindestalter: 120 Tage</text:span></text:p>
      <text:p text:style-name="Horizontal_20_Line"/>
      <text:h text:style-name="Heading_20_2" text:outline-level="2"><text:bookmark-start text:name="__RefHeading___ettin_11"/><text:bookmark-start text:name="ettin"/>Ettin<text:bookmark-end text:name="__RefHeading___ettin_11"/><text:bookmark-end text:name="ettin"/></text:h>
      <text:p text:style-name="Text_20_body"><draw:frame draw:style-name="media" draw:name="9" text:anchor-type="as-char" draw:z-index="9" svg:width="5.1064583333333cm" style:rel-width="100%" svg:height="6.6939583333333cm" style:rel-height="scale"><draw:image xlink:href="Pictures/eb6f3e1e8c46fb3c63d667a9433e47e5.png" xlink:type="simple" xlink:show="embed" xlink:actuate="onLoad"/></draw:frame></text:p>
      <text:p text:style-name="Text_20_body"><text:span text:style-name="Strong_20_Emphasis">Armor: Unbeschlagen: 23, Beschlagen: 27</text:span></text:p>
      <text:p text:style-name="Text_20_body"><text:span text:style-name="Strong_20_Emphasis">Mindestalter: 0 Tage</text:span></text:p>
      <text:p text:style-name="Horizontal_20_Line"/>
      <text:h text:style-name="Heading_20_2" text:outline-level="2"><text:bookmark-start text:name="__RefHeading___gargoyle_12"/><text:bookmark-start text:name="gargoyle"/>Gargoyle<text:bookmark-end text:name="__RefHeading___gargoyle_12"/><text:bookmark-end text:name="gargoyle"/></text:h>
      <text:p text:style-name="Text_20_body"><draw:frame draw:style-name="media" draw:name="10" text:anchor-type="as-char" draw:z-index="10" svg:width="5.1064583333333cm" style:rel-width="100%" svg:height="6.6939583333333cm" style:rel-height="scale"><draw:image xlink:href="Pictures/caec570a74aacd6198220a85e763c820.png" xlink:type="simple" xlink:show="embed" xlink:actuate="onLoad"/></draw:frame></text:p>
      <text:p text:style-name="Text_20_body"><text:span text:style-name="Strong_20_Emphasis">Armor: Unbeschlagen: 25, Beschlagen: 30</text:span></text:p>
      <text:p text:style-name="Text_20_body"><text:span text:style-name="Strong_20_Emphasis">Mindestalter: 30 Tage</text:span></text:p>
      <text:p text:style-name="Horizontal_20_Line"/>
      <text:h text:style-name="Heading_20_2" text:outline-level="2"><text:bookmark-start text:name="__RefHeading___gorgon_13"/><text:bookmark-start text:name="gorgon"/>Gorgon<text:bookmark-end text:name="__RefHeading___gorgon_13"/><text:bookmark-end text:name="gorgon"/></text:h>
      <text:p text:style-name="Text_20_body"><draw:frame draw:style-name="media" draw:name="11" text:anchor-type="as-char" draw:z-index="11" svg:width="5.1064583333333cm" style:rel-width="100%" svg:height="6.6410416666667cm" style:rel-height="scale"><draw:image xlink:href="Pictures/2301904eaab421b2c36c575561471fbe.png" xlink:type="simple" xlink:show="embed" xlink:actuate="onLoad"/></draw:frame></text:p>
      <text:p text:style-name="Text_20_body"><text:span text:style-name="Strong_20_Emphasis">Armor: Unbeschlagen: 25, Beschlagen: 30</text:span></text:p>
      <text:p text:style-name="Text_20_body"><text:span text:style-name="Strong_20_Emphasis">Mindestalter: 45 Tage</text:span></text:p>
      <text:p text:style-name="Horizontal_20_Line"/>
      <text:h text:style-name="Heading_20_2" text:outline-level="2"><text:bookmark-start text:name="__RefHeading___rothe_dunkelelfen_14"/><text:bookmark-start text:name="rothe_dunkelelfen"/>Rothe (Dunkelelfen)<text:bookmark-end text:name="__RefHeading___rothe_dunkelelfen_14"/><text:bookmark-end text:name="rothe_dunkelelfen"/></text:h>
      <text:p text:style-name="Text_20_body"><draw:frame draw:style-name="media" draw:name="12" text:anchor-type="as-char" draw:z-index="12" svg:width="5.08cm" style:rel-width="100%" svg:height="6.6410416666667cm" style:rel-height="scale"><draw:image xlink:href="Pictures/f7515bb17563a49dc34e8369a9162e1b.png" xlink:type="simple" xlink:show="embed" xlink:actuate="onLoad"/></draw:frame></text:p>
      <text:p text:style-name="Text_20_body"><text:span text:style-name="Strong_20_Emphasis">Armor: Unbeschlagen: 16, Beschlagen: 21</text:span></text:p>
      <text:p text:style-name="Text_20_body"><text:span text:style-name="Strong_20_Emphasis">Mindestalter: 0 Tage</text:span></text:p>
      <text:p text:style-name="Horizontal_20_Line"/>
      <text:h text:style-name="Heading_20_2" text:outline-level="2"><text:bookmark-start text:name="__RefHeading___silberschlange_15"/><text:bookmark-start text:name="silberschlange"/>Silberschlange<text:bookmark-end text:name="__RefHeading___silberschlange_15"/><text:bookmark-end text:name="silberschlange"/></text:h>
      <text:p text:style-name="Text_20_body"><draw:frame draw:style-name="media" draw:name="13" text:anchor-type="as-char" draw:z-index="13" svg:width="5.08cm" style:rel-width="100%" svg:height="6.6675cm" style:rel-height="scale"><draw:image xlink:href="Pictures/0ebbe13ebb7f9798e957a1c2f19db699.png" xlink:type="simple" xlink:show="embed" xlink:actuate="onLoad"/></draw:frame></text:p>
      <text:p text:style-name="Text_20_body"><text:span text:style-name="Strong_20_Emphasis">Armor: Unbeschlagen: 25, Beschlagen: 30</text:span></text:p>
      <text:p text:style-name="Text_20_body"><text:span text:style-name="Strong_20_Emphasis">Mindestalter: 30 Tage</text:span></text:p>
      <text:p text:style-name="Horizontal_20_Line"/>
      <text:h text:style-name="Heading_20_2" text:outline-level="2"><text:bookmark-start text:name="__RefHeading___titan_16"/><text:bookmark-start text:name="titan"/>Titan<text:bookmark-end text:name="__RefHeading___titan_16"/><text:bookmark-end text:name="titan"/></text:h>
      <text:p text:style-name="Text_20_body"><draw:frame draw:style-name="media" draw:name="14" text:anchor-type="as-char" draw:z-index="14" svg:width="5.1064583333333cm" style:rel-width="100%" svg:height="6.6939583333333cm" style:rel-height="scale"><draw:image xlink:href="Pictures/1f1d385dafba29b54ffc6e8d9243d904.png" xlink:type="simple" xlink:show="embed" xlink:actuate="onLoad"/></draw:frame></text:p>
      <text:p text:style-name="Text_20_body"><text:span text:style-name="Strong_20_Emphasis">Armor: Unbeschlagen: 30, Beschlagen: 43</text:span></text:p>
      <text:p text:style-name="Text_20_body"><text:span text:style-name="Strong_20_Emphasis">Mindestalter: 100 Tage</text:span></text:p>
      <text:p text:style-name="Horizontal_20_Line"/>
      <text:h text:style-name="Heading_20_2" text:outline-level="2"><text:bookmark-start text:name="__RefHeading___troll_17"/><text:bookmark-start text:name="troll"/>Troll<text:bookmark-end text:name="__RefHeading___troll_17"/><text:bookmark-end text:name="troll"/></text:h>
      <text:p text:style-name="Text_20_body"><draw:frame draw:style-name="media" draw:name="15" text:anchor-type="as-char" draw:z-index="15" svg:width="5.1329166666667cm" style:rel-width="100%" svg:height="6.6675cm" style:rel-height="scale"><draw:image xlink:href="Pictures/d3127ee9ea0873318de0225362465386.png" xlink:type="simple" xlink:show="embed" xlink:actuate="onLoad"/></draw:frame></text:p>
      <text:p text:style-name="Text_20_body"><text:span text:style-name="Strong_20_Emphasis">Armor: Unbeschlagen: 19, Beschlagen: 24</text:span></text:p>
      <text:p text:style-name="Text_20_body"><text:span text:style-name="Strong_20_Emphasis">Mindestalter: 0 Tage</text:span></text:p>
      <text:p text:style-name="Horizontal_20_Line"/>
      <text:h text:style-name="Heading_20_2" text:outline-level="2"><text:bookmark-start text:name="__RefHeading___wyrm_lila_18"/><text:bookmark-start text:name="wyrm_lila"/>Wyrm Lila<text:bookmark-end text:name="__RefHeading___wyrm_lila_18"/><text:bookmark-end text:name="wyrm_lila"/></text:h>
      <text:p text:style-name="Text_20_body"><draw:frame draw:style-name="medialeft" draw:name="16" text:anchor-type="paragraph" draw:z-index="16" svg:width="5.1064583333333cm" style:rel-width="100%" svg:height="6.6939583333333cm" style:rel-height="scale"><draw:image xlink:href="Pictures/56d00ee446a5c56fc8741bb80f834907.png" xlink:type="simple" xlink:show="embed" xlink:actuate="onLoad"/></draw:frame></text:p>
      <text:p text:style-name="Text_20_body">Unbeschlagen: 43 AR</text:p>
      <text:p text:style-name="Text_20_body">Beschlagen: 60 AR</text:p>
      <text:p text:style-name="Text_20_body">Mindestalter: 180 Tage</text:p>
      <text:p text:style-name="Horizontal_20_Line"/>
      <text:h text:style-name="Heading_20_2" text:outline-level="2"><text:bookmark-start text:name="__RefHeading___wyrm_blau_19"/><text:bookmark-start text:name="wyrm_blau"/>Wyrm Blau<text:bookmark-end text:name="__RefHeading___wyrm_blau_19"/><text:bookmark-end text:name="wyrm_blau"/></text:h>
      <text:p text:style-name="Text_20_body"><draw:frame draw:style-name="medialeft" draw:name="17" text:anchor-type="paragraph" draw:z-index="17" svg:width="5.1064583333333cm" style:rel-width="100%" svg:height="6.6939583333333cm" style:rel-height="scale"><draw:image xlink:href="Pictures/0b291a522ad0fd9d7311f12b2e851b6c.png" xlink:type="simple" xlink:show="embed" xlink:actuate="onLoad"/></draw:frame></text:p>
      <text:p text:style-name="Text_20_body">Unbeschlagen: 43</text:p>
      <text:p text:style-name="Text_20_body">Beschlagen: 60</text:p>
      <text:p text:style-name="Text_20_body">Mindestalter: 180 Tage</text:p>
      <text:p text:style-name="Horizontal_20_Line"/>
      <text:h text:style-name="Heading_20_2" text:outline-level="2"><text:bookmark-start text:name="__RefHeading___wyrm_rot_20"/><text:bookmark-start text:name="wyrm_rot"/>Wyrm Rot<text:bookmark-end text:name="__RefHeading___wyrm_rot_20"/><text:bookmark-end text:name="wyrm_rot"/></text:h>
      <text:p text:style-name="Text_20_body"><draw:frame draw:style-name="medialeft" draw:name="18" text:anchor-type="paragraph" draw:z-index="18" svg:width="5.1064583333333cm" style:rel-width="100%" svg:height="6.6939583333333cm" style:rel-height="scale"><draw:image xlink:href="Pictures/bc7a2b95e9bc2cbef0b643a23a9eecbd.png" xlink:type="simple" xlink:show="embed" xlink:actuate="onLoad"/></draw:frame></text:p>
      <text:p text:style-name="Text_20_body">Unbeschlagen: 43 AR</text:p>
      <text:p text:style-name="Text_20_body">Beschlagen: 60 AR</text:p>
      <text:p text:style-name="Text_20_body">Mindestalter: 180 Tage</text:p>
      <text:p text:style-name="Horizontal_20_Line"/>
      <text:h text:style-name="Heading_20_2" text:outline-level="2"><text:bookmark-start text:name="__RefHeading___wyvern_21"/><text:bookmark-start text:name="wyvern"/>Wyvern<text:bookmark-end text:name="__RefHeading___wyvern_21"/><text:bookmark-end text:name="wyvern"/></text:h>
      <text:p text:style-name="Text_20_body"><draw:frame draw:style-name="medialeft" draw:name="19" text:anchor-type="paragraph" draw:z-index="19" svg:width="5.1064583333333cm" style:rel-width="100%" svg:height="6.6939583333333cm" style:rel-height="scale"><draw:image xlink:href="Pictures/6129d32e59ed916927876f621f2cee8f.png" xlink:type="simple" xlink:show="embed" xlink:actuate="onLoad"/></draw:frame></text:p>
      <text:p text:style-name="Text_20_body">Unbeschlagen: 28 AR </text:p>
      <text:p text:style-name="Text_20_body">Beschlagen: 33 AR</text:p>
      <text:p text:style-name="Text_20_body"><text:span text:style-name="Strong_20_Emphasis">Mindestalter: 60 Tag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08:07</meta:creation-date>
    <dc:creator>Generated</dc:creator>
    <dc:date>2026-09-15T11::08:07</dc:date>
    <dc:language>en-US</dc:language>
    <meta:editing-cycles>1</meta:editing-cycles>
    <meta:editing-duration>PT0S</meta:editing-duration>
    <dc:title>galerie:leder</dc:title>
  </office:meta>
</office:document-meta>
</file>