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e6f2715d9b11dd3a4cff6933fdc4a3.png"/>
  <manifest:file-entry manifest:media-type="image/png" manifest:full-path="Pictures/b7a069dab3e00fa11109adecc0b5c549.png"/>
  <manifest:file-entry manifest:media-type="image/png" manifest:full-path="Pictures/9696e424f2625e2abcb6b53a3de550af.png"/>
  <manifest:file-entry manifest:media-type="image/png" manifest:full-path="Pictures/596f87675cd1ac9136cf7e55517bf558.png"/>
  <manifest:file-entry manifest:media-type="image/png" manifest:full-path="Pictures/cfefbce4d9752ae384387e5b8cfa86ff.png"/>
  <manifest:file-entry manifest:media-type="image/png" manifest:full-path="Pictures/41083e2ed89900cfb75129bb3ac5e6a7.png"/>
  <manifest:file-entry manifest:media-type="image/png" manifest:full-path="Pictures/bd0512a8b12f078d305d4f49671be280.png"/>
  <manifest:file-entry manifest:media-type="image/png" manifest:full-path="Pictures/2506993e8db1b3ffbd11229a44cfbad2.png"/>
  <manifest:file-entry manifest:media-type="image/png" manifest:full-path="Pictures/c2d2632e2e0f833333e5ee8359cbe720.png"/>
  <manifest:file-entry manifest:media-type="image/png" manifest:full-path="Pictures/05602ae9a38244384847ad49c03de862.png"/>
  <manifest:file-entry manifest:media-type="image/png" manifest:full-path="Pictures/f2c70c570ba5948c7ff86c6107a8e130.png"/>
  <manifest:file-entry manifest:media-type="image/png" manifest:full-path="Pictures/752e07a55500a89077a0884229794bc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lerie:staedte:brenau"/><text:bookmark-start text:name="__RefHeading___fischerdorf_brenau_1"/><text:bookmark-start text:name="fischerdorf_brenau"/>Fischerdorf Brenau<text:bookmark-end text:name="__RefHeading___fischerdorf_brenau_1"/><text:bookmark-end text:name="fischerdorf_brenau"/></text:h>
      <text:p text:style-name="Text_20_body">Brenau ist ein kleines Fischerdorf im Vorland von Britain. Bis zum Ende des Kronkonflickts war es ist Teil der Provinz Britain des Britannischen Reiches. Unter der Herrschaft König Jebor Schattenheim von Trinsic wurde Brenau eine eigene Provinz mit eigenem Statthalter.</text:p>
      <text:p text:style-name="Text_20_body"><draw:frame draw:style-name="media" draw:name="0" text:anchor-type="as-char" draw:z-index="0" svg:width="15.875cm" svg:height="14.947157726181cm"><draw:image xlink:href="Pictures/75e6f2715d9b11dd3a4cff6933fdc4a3.png" xlink:type="simple" xlink:show="embed" xlink:actuate="onLoad"/></draw:frame></text:p>
      <text:p text:style-name="Horizontal_20_Line"/>
      <text:h text:style-name="Heading_20_1" text:outline-level="1"><text:bookmark-start text:name="__RefHeading___marktplatz_2"/><text:bookmark-start text:name="marktplatz"/>Marktplatz<text:bookmark-end text:name="__RefHeading___marktplatz_2"/><text:bookmark-end text:name="marktplatz"/></text:h>
      <text:p text:style-name="Horizontal_20_Line"/>
      <text:p text:style-name="Text_20_body"><draw:frame draw:style-name="medialeft" draw:name="1" text:anchor-type="paragraph" draw:z-index="1" svg:width="15.875cm" svg:height="15.190568862275cm"><draw:image xlink:href="Pictures/b7a069dab3e00fa11109adecc0b5c549.png" xlink:type="simple" xlink:show="embed" xlink:actuate="onLoad"/></draw:frame></text:p>
      <text:p text:style-name="Text_20_body">Ihr verlasst grad das Portal, was euch welches euch der Reisemagier aus Schattental geöffnet hatte. </text:p>
      <text:p text:style-name="Text_20_body">Ein älterer Mann Unbekannter kommt euch winkend entgegen.  </text:p>
      <text:p text:style-name="Text_20_body">Willkommen in Fischerdorf Brenau junger reisender, euer Gesicht kenne ich noch so lasst mich euch doch gerne eine kleine Führung anbieten. </text:p>
      <text:p text:style-name="Text_20_body">Dies hier ist unser Dorfplatz, wo Händler aus ganz Sosaria ihre Waren pfeilbieten. </text:p>
      <text:p text:style-name="Horizontal_20_Line"/>
      <text:h text:style-name="Heading_20_1" text:outline-level="1"><text:bookmark-start text:name="__RefHeading___fischerhafen_3"/><text:bookmark-start text:name="fischerhafen"/>Fischerhafen<text:bookmark-end text:name="__RefHeading___fischerhafen_3"/><text:bookmark-end text:name="fischerhafen"/></text:h>
      <text:p text:style-name="Horizontal_20_Line"/>
      <text:p text:style-name="Text_20_body"><draw:frame draw:style-name="medialeft" draw:name="2" text:anchor-type="paragraph" draw:z-index="2" svg:width="15.875cm" svg:height="9.8460926449788cm"><draw:image xlink:href="Pictures/9696e424f2625e2abcb6b53a3de550af.png" xlink:type="simple" xlink:show="embed" xlink:actuate="onLoad"/></draw:frame></text:p>
      <text:p text:style-name="Text_20_body">Das ist unser kleiner Fischerhafen, viel gibt es darüber nicht zu sagen. </text:p>
      <text:p text:style-name="Horizontal_20_Line"/>
      <text:h text:style-name="Heading_20_1" text:outline-level="1"><text:bookmark-start text:name="__RefHeading___baracken_4"/><text:bookmark-start text:name="baracken"/>Baracken<text:bookmark-end text:name="__RefHeading___baracken_4"/><text:bookmark-end text:name="baracken"/></text:h>
      <text:p text:style-name="Text_20_body"><draw:frame draw:style-name="medialeft" draw:name="3" text:anchor-type="paragraph" draw:z-index="3" svg:width="15.875cm" svg:height="11.210626587638cm"><draw:image xlink:href="Pictures/596f87675cd1ac9136cf7e55517bf558.png" xlink:type="simple" xlink:show="embed" xlink:actuate="onLoad"/></draw:frame></text:p>
      <text:p text:style-name="Text_20_body">Hier stehen noch leeren Baracken, falls ihr überlegt, eine Weile zu bleiben wisset ihr nun, wo ihr eine bleibe findet. </text:p>
      <text:p text:style-name="Horizontal_20_Line"/>
      <text:h text:style-name="Heading_20_1" text:outline-level="1"><text:bookmark-start text:name="__RefHeading___heilstube_5"/><text:bookmark-start text:name="heilstube"/>Heilstube<text:bookmark-end text:name="__RefHeading___heilstube_5"/><text:bookmark-end text:name="heilstube"/></text:h>
      <text:p text:style-name="Horizontal_20_Line"/>
      <text:p text:style-name="Text_20_body"><draw:frame draw:style-name="medialeft" draw:name="4" text:anchor-type="paragraph" draw:z-index="4" svg:width="15.875cm" svg:height="14.367676767677cm"><draw:image xlink:href="Pictures/cfefbce4d9752ae384387e5b8cfa86ff.png" xlink:type="simple" xlink:show="embed" xlink:actuate="onLoad"/></draw:frame></text:p>
      <text:p text:style-name="Text_20_body">Solltet ihr euch mal verletzt haben findet ihr hier unseren Dorfheiler </text:p>
      <text:p text:style-name="Horizontal_20_Line"/>
      <text:h text:style-name="Heading_20_1" text:outline-level="1"><text:bookmark-start text:name="__RefHeading___baeckerei_und_metzgerei_6"/><text:bookmark-start text:name="baeckerei_und_metzgerei"/>Bäckerei und Metzgerei<text:bookmark-end text:name="__RefHeading___baeckerei_und_metzgerei_6"/><text:bookmark-end text:name="baeckerei_und_metzgerei"/></text:h>
      <text:p text:style-name="Horizontal_20_Line"/>
      <text:p text:style-name="Text_20_body"><draw:frame draw:style-name="medialeft" draw:name="5" text:anchor-type="paragraph" draw:z-index="5" svg:width="15.875cm" svg:height="16.81342364532cm"><draw:image xlink:href="Pictures/41083e2ed89900cfb75129bb3ac5e6a7.png" xlink:type="simple" xlink:show="embed" xlink:actuate="onLoad"/></draw:frame></text:p>
      <text:p text:style-name="Text_20_body">Wenn euch der Hunger überkommt, bekomm ihr Frisches Brot und etwas Fleisch. </text:p>
      <text:p text:style-name="Horizontal_20_Line"/>
      <text:h text:style-name="Heading_20_1" text:outline-level="1"><text:bookmark-start text:name="__RefHeading___lederwerkstatt_7"/><text:bookmark-start text:name="lederwerkstatt"/>Lederwerkstatt<text:bookmark-end text:name="__RefHeading___lederwerkstatt_7"/><text:bookmark-end text:name="lederwerkstatt"/></text:h>
      <text:p text:style-name="Horizontal_20_Line"/>
      <text:p text:style-name="Text_20_body"><draw:frame draw:style-name="medialeft" draw:name="6" text:anchor-type="paragraph" draw:z-index="6" svg:width="15.875cm" svg:height="12.388169642857cm"><draw:image xlink:href="Pictures/bd0512a8b12f078d305d4f49671be280.png" xlink:type="simple" xlink:show="embed" xlink:actuate="onLoad"/></draw:frame></text:p>
      <text:p text:style-name="Text_20_body">Falls ihr mal eine neue Leder Hose benötigt für das Strauchige Umland, sowie ein paar neue Stiefel werdet ihr hier fündig. </text:p>
      <text:p text:style-name="Horizontal_20_Line"/>
      <text:h text:style-name="Heading_20_1" text:outline-level="1"><text:bookmark-start text:name="__RefHeading___taverne_8"/><text:bookmark-start text:name="taverne"/>Taverne<text:bookmark-end text:name="__RefHeading___taverne_8"/><text:bookmark-end text:name="taverne"/></text:h>
      <text:p text:style-name="Horizontal_20_Line"/>
      <text:p text:style-name="Text_20_body"><draw:frame draw:style-name="medialeft" draw:name="7" text:anchor-type="paragraph" draw:z-index="7" svg:width="15.875cm" svg:height="16.448431558935cm"><draw:image xlink:href="Pictures/2506993e8db1b3ffbd11229a44cfbad2.png" xlink:type="simple" xlink:show="embed" xlink:actuate="onLoad"/></draw:frame></text:p>
      <text:p text:style-name="Text_20_body">Wenn es euch nach eine Flasche Wein oder einen Humpen Bier mit ein paar Fischermanns Geschichten, so seid ihr hier richtig. </text:p>
      <text:p text:style-name="Horizontal_20_Line"/>
      <text:h text:style-name="Heading_20_1" text:outline-level="1"><text:bookmark-start text:name="__RefHeading___stallungen_9"/><text:bookmark-start text:name="stallungen"/>Stallungen<text:bookmark-end text:name="__RefHeading___stallungen_9"/><text:bookmark-end text:name="stallungen"/></text:h>
      <text:p text:style-name="Horizontal_20_Line"/>
      <text:p text:style-name="Text_20_body"><draw:frame draw:style-name="medialeft" draw:name="8" text:anchor-type="paragraph" draw:z-index="8" svg:width="15.875cm" svg:height="17.685307017544cm"><draw:image xlink:href="Pictures/c2d2632e2e0f833333e5ee8359cbe720.png" xlink:type="simple" xlink:show="embed" xlink:actuate="onLoad"/></draw:frame></text:p>
      <text:p text:style-name="Text_20_body">Hier könnt ihr auf Wunsch euer Pferd abstellen, weiter im Nordwest findet ihr Alternative den Britainer Stall. </text:p>
      <text:p text:style-name="Horizontal_20_Line"/>
      <text:h text:style-name="Heading_20_1" text:outline-level="1"><text:bookmark-start text:name="__RefHeading___gemischtwaren_und_bank_10"/><text:bookmark-start text:name="gemischtwaren_und_bank"/>Gemischtwaren und Bank<text:bookmark-end text:name="__RefHeading___gemischtwaren_und_bank_10"/><text:bookmark-end text:name="gemischtwaren_und_bank"/></text:h>
      <text:p text:style-name="Horizontal_20_Line"/>
      <text:p text:style-name="Text_20_body"><draw:frame draw:style-name="medialeft" draw:name="9" text:anchor-type="paragraph" draw:z-index="9" svg:width="15.875cm" svg:height="14.462633451957cm"><draw:image xlink:href="Pictures/05602ae9a38244384847ad49c03de862.png" xlink:type="simple" xlink:show="embed" xlink:actuate="onLoad"/></draw:frame></text:p>
      <text:p text:style-name="Text_20_body">Solltet ihr mal etwas Reise Gepäck ablegen wollen so findet ihr in unseren Gemischtwarenladen den Bankier.</text:p>
      <text:p text:style-name="Horizontal_20_Line"/>
      <text:h text:style-name="Heading_20_1" text:outline-level="1"><text:bookmark-start text:name="__RefHeading___dorfvorsteher_11"/><text:bookmark-start text:name="dorfvorsteher"/>Dorfvorsteher<text:bookmark-end text:name="__RefHeading___dorfvorsteher_11"/><text:bookmark-end text:name="dorfvorsteher"/></text:h>
      <text:p text:style-name="Horizontal_20_Line"/>
      <text:p text:style-name="Text_20_body"><draw:frame draw:style-name="medialeft" draw:name="10" text:anchor-type="paragraph" draw:z-index="10" svg:width="15.875cm" svg:height="15.638059701493cm"><draw:image xlink:href="Pictures/f2c70c570ba5948c7ff86c6107a8e130.png" xlink:type="simple" xlink:show="embed" xlink:actuate="onLoad"/></draw:frame></text:p>
      <text:p text:style-name="Text_20_body">Wenn ihr Überlegt euch Niederzulassen oder das Gespräch mit der Verwaltung von Brenau zu suchen, findet ihr diese hier. </text:p>
      <text:p text:style-name="Horizontal_20_Line"/>
      <text:h text:style-name="Heading_20_1" text:outline-level="1"><text:bookmark-start text:name="__RefHeading___schmiede_12"/><text:bookmark-start text:name="schmiede"/>Schmiede<text:bookmark-end text:name="__RefHeading___schmiede_12"/><text:bookmark-end text:name="schmiede"/></text:h>
      <text:p text:style-name="Horizontal_20_Line"/>
      <text:p text:style-name="Text_20_body"><draw:frame draw:style-name="medialeft" draw:name="11" text:anchor-type="paragraph" draw:z-index="11" svg:width="15.875cm" svg:height="15.361929657795cm"><draw:image xlink:href="Pictures/752e07a55500a89077a0884229794bc2.png" xlink:type="simple" xlink:show="embed" xlink:actuate="onLoad"/></draw:frame></text:p>
      <text:p text:style-name="Text_20_body">Falls ihr mal einen Schmied braucht, findet ihr hier unsere dorfschmied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1::39:14</meta:creation-date>
    <dc:creator>Generated</dc:creator>
    <dc:date>2026-08-27T11::39:14</dc:date>
    <dc:language>en-US</dc:language>
    <meta:editing-cycles>1</meta:editing-cycles>
    <meta:editing-duration>PT0S</meta:editing-duration>
    <dc:title>galerie:staedte:brenau</dc:title>
  </office:meta>
</office:document-meta>
</file>