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denkmal-fuer-die-eiserne-bruderschaft"/><text:bookmark-start text:name="__RefHeading___denkmal_fuer_die_eiserne_bruderschaft_1"/><text:bookmark-start text:name="denkmal_fuer_die_eiserne_bruderschaft"/>Denkmal für die Eiserne Bruderschaft<text:bookmark-end text:name="__RefHeading___denkmal_fuer_die_eiserne_bruderschaft_1"/><text:bookmark-end text:name="denkmal_fuer_die_eiserne_bruderschaft"/></text:h>
      <text:p text:style-name="Text_20_body">Kurze Zeit nachdem Kendric aus Kindred zurückgereist war, fing er mit Sigmund und der Hilfe einiger Schattentaler Bürger an, ein der Eisernen Bruderschaft gebührendes Denkmal zu bauen. Hatte er zwar schon eine ansprechende Statue bei Freydis der Nordfrau erworben, so sollte sie auch einen ansprechenden Sockel erhalten. Zuerst wurde ein Fundament ausgehoben und das Erdreich darin ordentlich verdichtet und dann wieder mit Füllmaterial aufgeschüttet. Immer wieder wurde der Bauplan besprochen und kleine Änderungen ersonnen.</text:p>
      <text:p text:style-name="Text_20_body">Als bald gab es ein Podest auf dem ein Sockel aus glattem Stein errichtet wurde. Hier sollte später die Statue ihren Platz finden. Vier eherne Marmorsäulen boten Platz für Feuerschalen, welche für die Beleuchtung zuständig waren. Rote Rosen als allgemeines Zeichen der Bruderschaft zierten diese Säulen und die Statue wurde nach einige Zeit sorgfältig dunkel angestrichen um die Farbe der Bruderschaftmäntel zu signalisieren.</text:p>
      <text:p text:style-name="Text_20_body">Bald war es dann mit gemeinsamer Hilfe soweit. Alle Mithelfenden konnten das Werk in ihrer vollen Schönheit bewundern und nicht wenige hatten Tränen in den Augen stehen. War es einerseits ein schönes Machwerk, stand es doch auch für etwas, das man verloren hatte.</text:p>
      <text:p text:style-name="Text_20_body">Kendric und Sigmund betrachteten Seite an Seite alles und auch sie schien die Rührung ergriffen zu haben. Leise traten sie vor das Denkmal, knieten sich nieder und beteten zu Myrrd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5::16:46</meta:creation-date>
    <dc:creator>Generated</dc:creator>
    <dc:date>2026-09-13T15::16:46</dc:date>
    <dc:language>en-US</dc:language>
    <meta:editing-cycles>1</meta:editing-cycles>
    <meta:editing-duration>PT0S</meta:editing-duration>
    <dc:title>geschichten:denkmal-fuer-die-eiserne-bruderschaft</dc:title>
  </office:meta>
</office:document-meta>
</file>