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58ead4c1ffc05fbb312283e811d8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sonstiges:sonstiges"/><text:bookmark-start text:name="__RefHeading___sonstige_skills_1"/><text:bookmark-start text:name="sonstige_skills"/>Sonstige Skills<text:bookmark-end text:name="__RefHeading___sonstige_skills_1"/><text:bookmark-end text:name="sonstige_skills"/></text:h>
      <text:p text:style-name="Text_20_body"><text:span text:style-name="Strong_20_Emphasis">Eine Übersicht der Skills, die in keiner genaueren Kategorie passen.</text:span></text:p>
      <text:p text:style-name="Horizontal_20_Line"/>
      <text:h text:style-name="Heading_20_2" text:outline-level="2"><text:bookmark-start text:name="__RefHeading___aufstacheln_2"/><text:bookmark-start text:name="aufstacheln"/>Aufstacheln<text:bookmark-end text:name="__RefHeading___aufstacheln_2"/><text:bookmark-end text:name="aufstacheln"/></text:h>
      <text:p text:style-name="Text_20_body">Provoziert einen Npc Anzugreifen</text:p>
      <text:p text:style-name="Horizontal_20_Line"/>
      <text:h text:style-name="Heading_20_2" text:outline-level="2"><text:bookmark-start text:name="__RefHeading___anatomie_3"/><text:bookmark-start text:name="anatomie"/>Anatomie<text:bookmark-end text:name="__RefHeading___anatomie_3"/><text:bookmark-end text:name="anatomie"/></text:h>
      <text:p text:style-name="Text_20_body">Mit diesem Skill kann man Kreaturen, NPCs und Spielerchars auf ihre physischen Fähigkeiten, Besonderheiten, Anfälligkeiten und Resistenzen hin untersuchen. Testet es z.B. mal auf einer Kuh.</text:p>
      <text:p text:style-name="Text_20_body">Anatomie erhöht außerdem den Waffenschaden im Kampf mit humanoiden Gegnern und Monstern.</text:p>
      <text:p text:style-name="Text_20_body"><text:span text:style-name="Strong_20_Emphasis">Verletzungssystem:</text:span></text:p>
      <text:p text:style-name="Text_20_body">Besitzt man einen ausreichend hohen Heilkundeskill, kann man diesen benutzen um Verletzungen an Spielern zu erkennen und diese eventuell zu heilen, man muss dafür aber direkt neben dem Verwundeten stehen.</text:p>
      <text:p text:style-name="Horizontal_20_Line"/>
      <text:h text:style-name="Heading_20_2" text:outline-level="2"><text:bookmark-start text:name="__RefHeading___besaenftigen_4"/><text:bookmark-start text:name="besaenftigen"/>Besänftigen<text:bookmark-end text:name="__RefHeading___besaenftigen_4"/><text:bookmark-end text:name="besaenftigen"/></text:h>
      <text:p text:style-name="Text_20_body">Beruhigt ein Angriffslustigen Npc</text:p>
      <text:p text:style-name="Horizontal_20_Line"/>
      <text:h text:style-name="Heading_20_2" text:outline-level="2"><text:bookmark-start text:name="__RefHeading___betteln_5"/><text:bookmark-start text:name="betteln"/>Betteln<text:bookmark-end text:name="__RefHeading___betteln_5"/><text:bookmark-end text:name="betteln"/></text:h>
      <text:p text:style-name="Text_20_body">Betteln ermöglicht es Goldmünzen von manchen NPCs zu bekommen. Zur Anwendung nutzt man den Skill auf den NPC von dem man eine milde Gabe wünscht. Wenn man Erfolg hatte wird man eine geringe Summe Gold erhalten. Bei einem Fehlschlag kann man den selben NPC wiederholt anbetteln bis man Erfolg hat. Man kann nicht bei allen NPCs betteln. Der Skill lässt sich auch nicht an Spielercharakteren anwenden. Hat man einmal erfolgreich bei einem NPC um Gold gebettelt wird er dir für eine Weile nicht wieder etwas spenden.</text:p>
      <text:p text:style-name="Text_20_body"><text:span text:style-name="Strong_20_Emphasis">Bei diesen NPCs kann man Betteln erfolgreich anwenden:</text:span></text:p>
      <text:list text:style-name="List_20_1" text:continue-numbering="false">
        <text:list-item>
          <text:p text:style-name="List_20_1_Content_First"> Händler</text:p>
        </text:list-item>
        <text:list-item>
          <text:p text:style-name="List_20_1_Content"> Matrosen</text:p>
        </text:list-item>
        <text:list-item>
          <text:p text:style-name="List_20_1_Content"> Edle</text:p>
        </text:list-item>
        <text:list-item>
          <text:p text:style-name="List_20_1_Content"> Zofen</text:p>
        </text:list-item>
        <text:list-item>
          <text:p text:style-name="List_20_1_Content_Last"> …</text:p>
        </text:list-item>
      </text:list>
      <text:p text:style-name="Text_20_body"><text:span text:style-name="Strong_20_Emphasis">Bei diesen NPCs kann man Betteln nicht erfolgreich anwenden:</text:span></text:p>
      <text:list text:style-name="List_20_1" text:continue-numbering="false">
        <text:list-item>
          <text:p text:style-name="List_20_1_Content_First"> Player-Vendoren</text:p>
        </text:list-item>
        <text:list-item>
          <text:p text:style-name="List_20_1_Content"> Reisemagier</text:p>
        </text:list-item>
        <text:list-item>
          <text:p text:style-name="List_20_1_Content"> Stadtwachen</text:p>
        </text:list-item>
        <text:list-item>
          <text:p text:style-name="List_20_1_Content"> Banditen</text:p>
        </text:list-item>
        <text:list-item>
          <text:p text:style-name="List_20_1_Content"> Monster</text:p>
        </text:list-item>
        <text:list-item>
          <text:p text:style-name="List_20_1_Content"> Tiere</text:p>
        </text:list-item>
        <text:list-item>
          <text:p text:style-name="List_20_1_Content_Last"> …</text:p>
        </text:list-item>
      </text:list>
      <text:p text:style-name="Horizontal_20_Line"/>
      <text:h text:style-name="Heading_20_2" text:outline-level="2"><text:bookmark-start text:name="__RefHeading___fallen_entschaerfen_6"/><text:bookmark-start text:name="fallen_entschaerfen"/>Fallen entschärfen<text:bookmark-end text:name="__RefHeading___fallen_entschaerfen_6"/><text:bookmark-end text:name="fallen_entschaerfen"/></text:h>
      <text:p text:style-name="Text_20_body">Fallen entschärfen dient dem Entschärfen von Fallen an Containern und auf dem Boden.</text:p>
      <text:p text:style-name="Text_20_body"><text:span text:style-name="Strong_20_Emphasis">Funktion:</text:span></text:p>
      <text:p text:style-name="Text_20_body">Anwendung an Containern</text:p>
      <text:p text:style-name="Text_20_body">Als Container bezeichne ich weiter jegliche Form von Kiste, Truhe, Schatztruhe, Metallkiste oder Möbelstücke die von Spielern oder durch das Spiel selbst mit Fallen versehen werden können und sind.</text:p>
      <text:p text:style-name="Text_20_body">1. Untersuche den Container mit dem Skill <text:a xlink:type="simple" xlink:href="https://vp.uo-freeshards.de/doku.php/skills:skills#verborgenes_entdecken" text:style-name="Internet_20_link" text:visited-style-name="Visited_20_Internet_20_Link">Verborgenes Entdecken</text:a>. Abhängig von deinem Skill und der Schwierigkeit des Containers sind manchmal mehrere Untersuchungen mit <text:a xlink:type="simple" xlink:href="https://vp.uo-freeshards.de/doku.php/skills:skills#verborgenes_entdecken" text:style-name="Internet_20_link" text:visited-style-name="Visited_20_Internet_20_Link">Verborgenes Entdecken</text:a> nötig um eine Falle zu finden, sofern eine vorhanden ist. Sofern eine Falle, die du erfolgreich entdeckt hast, vorhanden ist bekommst du eine Textwarnung mit dem Typ der Falle angezeigt. Es gibt folgende Fallen an Containern:</text:p>
      <text:list text:style-name="List_20_1" text:continue-numbering="false">
        <text:list-item>
          <text:p text:style-name="List_20_1_Content_First"> <text:span text:style-name="Strong_20_Emphasis">Explosion:</text:span>  Im Umkreis von 1 Feld um den Container herum einmalig Feuerschaden.</text:p>
        </text:list-item>
        <text:list-item>
          <text:p text:style-name="List_20_1_Content"> <text:span text:style-name="Strong_20_Emphasis">Giftnadel:</text:span>  Ein Bolzen schießt auf den Fallenentschärfer.</text:p>
        </text:list-item>
        <text:list-item>
          <text:p text:style-name="List_20_1_Content"> <text:span text:style-name="Strong_20_Emphasis">Schutzrune:</text:span>  Ein Spektralwächter erscheint und wird jeden Spieler angreifen.</text:p>
        </text:list-item>
        <text:list-item>
          <text:p text:style-name="List_20_1_Content"> <text:span text:style-name="Strong_20_Emphasis">Säure:</text:span>  Säure spritzt um die Truhe herum und bleibt dort noch eine Weile als Pfützen liegen, die Schaden anrichten, wenn man drauftritt.</text:p>
        </text:list-item>
        <text:list-item>
          <text:p text:style-name="List_20_1_Content"> <text:span text:style-name="Strong_20_Emphasis">Gaskapseln:</text:span>  Gaswolken erscheinen um die Truhe herum und vergiften alles, sogar NPCs, die mir ihr in Berührung kommen. Sie bleiben eine Weile in der Luft bis sie sich verflüchtigen.</text:p>
        </text:list-item>
        <text:list-item>
          <text:p text:style-name="List_20_1_Content"> <text:span text:style-name="Strong_20_Emphasis">Dolchschuss-Mechanismus:</text:span>  Ein Dolch schießt auf den Fallenentschärfer.</text:p>
        </text:list-item>
        <text:list-item>
          <text:p text:style-name="List_20_1_Content"> <text:span text:style-name="Strong_20_Emphasis">Brandfalle:</text:span>  Feuerfelder erscheinen in einem Umfeld von 2 Feldern um die Truhe herum und verbrennen Alles, sogar NPCs, die mit damit in Berührung kommen.</text:p>
        </text:list-item>
        <text:list-item>
          <text:p text:style-name="List_20_1_Content_Last"> <text:span text:style-name="Strong_20_Emphasis">Paralysemagie:</text:span>  Der Fallenentschärfer wird paralysiert.</text:p>
        </text:list-item>
      </text:list>
      <text:p text:style-name="Text_20_body">2. Erst jetzt wenn die Art der Falle erfolgreich identifiziert wurde darf man den eigentlichen Skill Fallen Entschärfen auf den Container mit der Falle anwenden. Verzichtet man auf eine Untersuchung mit <text:a xlink:type="simple" xlink:href="https://vp.uo-freeshards.de/doku.php/skills:skills#verborgenes_entdecken" text:style-name="Internet_20_link" text:visited-style-name="Visited_20_Internet_20_Link">Verborgenes Entdecken</text:a> wird die Falle ausgelöst. Manche Fallen sind stark genug um Spielercharaktere mit wenig Leben auf einen Schlag zu töten. Vor allem Völker mit wenig Lebensenergie wie Goblins, Elfen und Dunkelelfen können selbst bei voller, maximaler Gesundheit noch manchmal an einer Falle sterben. Hat man die Falle erfolgreich entschärft geht von ihr keine Gefahr mehr aus und der Container kann geöffnet werden. Scheitert man beim Versuch sie zu entschärfen besteht die Gefahr die Falle dabei versehentlich auszulösen. Scheitert man ohne die Falle auszulösen kann man es nochmal versuchen. Wird beim Schlossknacken das Schloss zerstört geht auch die Falle kaputt und muss nicht mehr entschärft werden.</text:p>
      <text:p text:style-name="Horizontal_20_Line"/>
      <text:h text:style-name="Heading_20_2" text:outline-level="2"><text:bookmark-start text:name="__RefHeading___heilkunde_7"/><text:bookmark-start text:name="heilkunde"/>Heilkunde<text:bookmark-end text:name="__RefHeading___heilkunde_7"/><text:bookmark-end text:name="heilkunde"/></text:h>
      <text:p text:style-name="Text_20_body">In der Heilkunde geht es z.B. darum verletzte Staffler die sich als Menschliche Protestanten in Cove getarnt hatten, zu verarzten die sich gegen den großen Gwok aufgelehnt haben.</text:p>
      <text:p text:style-name="Text_20_body">Weitere Informationen findet ihr unter <text:span text:style-name="Strong_20_Emphasis"><text:a xlink:type="simple" xlink:href="https://vp.uo-freeshards.de/doku.php/skills:heilkunde" text:style-name="Internet_20_link" text:visited-style-name="Visited_20_Internet_20_Link">Heilkunde</text:a></text:span></text:p>
      <text:p text:style-name="Horizontal_20_Line"/>
      <text:h text:style-name="Heading_20_2" text:outline-level="2"><text:bookmark-start text:name="__RefHeading___identifizieren_8"/><text:bookmark-start text:name="identifizieren"/>Identifizieren<text:bookmark-end text:name="__RefHeading___identifizieren_8"/><text:bookmark-end text:name="identifizieren"/></text:h>
      <text:p text:style-name="Text_20_body"><text:span text:style-name="Strong_20_Emphasis">Anwendungsbereiche:</text:span></text:p>
      <text:list text:style-name="List_20_1" text:continue-numbering="false">
        <text:list-item>
          <text:p text:style-name="List_20_1_Content_First"> Identifizieren von magischen Gegenständen.</text:p>
        </text:list-item>
        <text:list-item>
          <text:p text:style-name="List_20_1_Content"> Teile aus denen ein Gegenstand hergestellt wurde anzeigen lassen.</text:p>
        </text:list-item>
        <text:list-item>
          <text:p text:style-name="List_20_1_Content"> Vorkosten von möglicherweise vergifteten Speisen.</text:p>
        </text:list-item>
        <text:list-item>
          <text:p text:style-name="List_20_1_Content"> Einen geschätzten Wert anzeigen lassen. Dieser Wert entspricht jedoch fast nie dem realen Marktpreis.</text:p>
        </text:list-item>
        <text:list-item>
          <text:p text:style-name="List_20_1_Content_Last"> Schatzsucher können mit Identifizieren das Level von Schatzkarten herausfinden.</text:p>
        </text:list-item>
      </text:list>
      <text:p text:style-name="Horizontal_20_Line"/>
      <text:h text:style-name="Heading_20_2" text:outline-level="2"><text:bookmark-start text:name="__RefHeading___kartographie_9"/><text:bookmark-start text:name="kartographie"/>Kartographie<text:bookmark-end text:name="__RefHeading___kartographie_9"/><text:bookmark-end text:name="kartographie"/></text:h>
      <text:p text:style-name="Text_20_body">Mit Hilfe dieses Skills kann man verschiedene Karten der Umgebung erstellen. Hauptsächlich wird er jedoch zum Entschlüsseln von Schatzkarten benötigt.</text:p>
      <table:table table:style-name="Table">
        <table:table-column/>
        <table:table-column/>
        <table:table-row>
          <table:table-cell office:value-type="string" table:style-name="tableheader">
            <text:p text:style-name="Table_20_Heading">Skill</text:p>
          </table:table-cell>
          <table:table-cell office:value-type="string" table:style-name="tableheader">
            <text:p text:style-name="Table_20_Heading">Karte</text:p>
          </table:table-cell>
        </table:table-row>
        <table:table-row>
          <table:table-cell office:value-type="string" table:style-name="tablecell">
            <text:p text:style-name="tablealignleft">0.0</text:p>
          </table:table-cell>
          <table:table-cell office:value-type="string" table:style-name="tablecell">
            <text:p text:style-name="tablealignleft">Detail Map</text:p>
          </table:table-cell>
        </table:table-row>
        <table:table-row>
          <table:table-cell office:value-type="string" table:style-name="tablecell">
            <text:p text:style-name="tablealignleft">30.0</text:p>
          </table:table-cell>
          <table:table-cell office:value-type="string" table:style-name="tablecell">
            <text:p text:style-name="tablealignleft">Regional Map</text:p>
          </table:table-cell>
        </table:table-row>
        <table:table-row>
          <table:table-cell office:value-type="string" table:style-name="tablecell">
            <text:p text:style-name="tablealignleft">45.0</text:p>
          </table:table-cell>
          <table:table-cell office:value-type="string" table:style-name="tablecell">
            <text:p text:style-name="tablealignleft">Sea Chart</text:p>
          </table:table-cell>
        </table:table-row>
        <table:table-row>
          <table:table-cell office:value-type="string" table:style-name="tablecell">
            <text:p text:style-name="tablealignleft">75.0</text:p>
          </table:table-cell>
          <table:table-cell office:value-type="string" table:style-name="tablecell">
            <text:p text:style-name="tablealignleft">Full World</text:p>
          </table:table-cell>
        </table:table-row>
      </table:table>
      <text:p text:style-name="Text_20_body">Zum Entschlüsseln von Schatzkarten sind folgende Skills benötigt:</text:p>
      <table:table table:style-name="Table">
        <table:table-column/>
        <table:table-column/>
        <table:table-row>
          <table:table-cell office:value-type="string" table:style-name="tableheader">
            <text:p text:style-name="Table_20_Heading">Skill</text:p>
          </table:table-cell>
          <table:table-cell office:value-type="string" table:style-name="tableheader">
            <text:p text:style-name="Table_20_Heading">Schatzkarte</text:p>
          </table:table-cell>
        </table:table-row>
        <table:table-row>
          <table:table-cell office:value-type="string" table:style-name="tablecell">
            <text:p text:style-name="tablealignleft">50.0</text:p>
          </table:table-cell>
          <table:table-cell office:value-type="string" table:style-name="tablecell">
            <text:p text:style-name="tablealignleft">Level 1</text:p>
          </table:table-cell>
        </table:table-row>
        <table:table-row>
          <table:table-cell office:value-type="string" table:style-name="tablecell">
            <text:p text:style-name="tablealignleft">70.0</text:p>
          </table:table-cell>
          <table:table-cell office:value-type="string" table:style-name="tablecell">
            <text:p text:style-name="tablealignleft">Level 2</text:p>
          </table:table-cell>
        </table:table-row>
        <table:table-row>
          <table:table-cell office:value-type="string" table:style-name="tablecell">
            <text:p text:style-name="tablealignleft">85.0</text:p>
          </table:table-cell>
          <table:table-cell office:value-type="string" table:style-name="tablecell">
            <text:p text:style-name="tablealignleft">Level 3</text:p>
          </table:table-cell>
        </table:table-row>
        <table:table-row>
          <table:table-cell office:value-type="string" table:style-name="tablecell">
            <text:p text:style-name="tablealignleft">91.0</text:p>
          </table:table-cell>
          <table:table-cell office:value-type="string" table:style-name="tablecell">
            <text:p text:style-name="tablealignleft">Level 4</text:p>
          </table:table-cell>
        </table:table-row>
        <table:table-row>
          <table:table-cell office:value-type="string" table:style-name="tablecell">
            <text:p text:style-name="tablealignleft">99.0</text:p>
          </table:table-cell>
          <table:table-cell office:value-type="string" table:style-name="tablecell">
            <text:p text:style-name="tablealignleft">Level 5</text:p>
          </table:table-cell>
        </table:table-row>
      </table:table>
      <text:p text:style-name="Horizontal_20_Line"/>
      <text:h text:style-name="Heading_20_2" text:outline-level="2"><text:bookmark-start text:name="__RefHeading___musizieren_10"/><text:bookmark-start text:name="musizieren"/>Musizieren<text:bookmark-end text:name="__RefHeading___musizieren_10"/><text:bookmark-end text:name="musizieren"/></text:h>
      <text:p text:style-name="Text_20_body">Dieser Skill beschreibt wie musikalisch eine Char ist. Je höher das Musizieren ist, desto öfter (oder überhaupt) ist man in der Lage eine Melodie auf einem der Musikinstrumente zu spielen.</text:p>
      <text:p text:style-name="Text_20_body">Bei der Herstellung von Musikinstrumenten benötigt der Tischler auch ein gewisses Mass an Musikverständnis.</text:p>
      <text:p text:style-name="Horizontal_20_Line"/>
      <text:h text:style-name="Heading_20_2" text:outline-level="2"><text:bookmark-start text:name="__RefHeading___schreiben_11"/><text:bookmark-start text:name="schreiben"/>Schreiben<text:bookmark-end text:name="__RefHeading___schreiben_11"/><text:bookmark-end text:name="schreiben"/></text:h>
      <text:p text:style-name="Text_20_body">Dieser Skill ermöglicht es jedem Magiebegabten ein Zauber auf ein Pergament zu schreiben. Beim Schreiben wird der Zauber so in dem Pergament gebunden, so dass er sich beim Ablesen manifestieren kann. Dies bedeutet für den Schreiber, dass er sein Mana und die Reagenzien benötigt, als würde er den Zauber gerade selbst sprechen, ihn aber danach von der Rolle schnell nutzen kann.</text:p>
      <text:p text:style-name="Text_20_body">Der magiebegabte Schreiber kann alle Zauber bis auf den 8 Zirkel auf Pergament bannen. Die Rollen des 8ten Zirkel tragen allerdings alle möglichen Monster bei sich, so dass es kein Problem sein sollte mit etwas Suchen und Sammeln ein Zauberbuch komplett zu füllen. Eine Ausnahme bilden nur die Zauber von <text:a xlink:type="simple" xlink:href="https://vp.uo-freeshards.de/doku.php/wissenswertes:angaraths-kreis" text:style-name="Internet_20_link" text:visited-style-name="Visited_20_Internet_20_Link">Angarath`s Kreis</text:a>, diese können nur erworben werden.</text:p>
      <text:p text:style-name="Text_20_body">Schreiben bewirkt <text:span text:style-name="Strong_20_Emphasis">keinen</text:span> Schadensbonus auf Zauber wie Inscription bei OSI. </text:p>
      <text:p text:style-name="Text_20_body"><text:span text:style-name="Strong_20_Emphasis">Besonderes:</text:span></text:p>
      <text:p text:style-name="Text_20_body">Ein <text:a xlink:type="simple" xlink:href="https://vp.uo-freeshards.de/doku.php/klassen:klassen#magier" text:style-name="Internet_20_link" text:visited-style-name="Visited_20_Internet_20_Link">Magier</text:a> ab 76.0 Skill in Schreiben kann <text:a xlink:type="simple" xlink:href="https://vp.uo-freeshards.de/doku.php/wissenswertes:nuetzliche-gegenstaende#runenbuecher" text:style-name="Internet_20_link" text:visited-style-name="Visited_20_Internet_20_Link">Runenbücher</text:a> herstellen. Mit diesen kann jeder, ob magiebegabt oder nicht, durch Sosaria reisen.</text:p>
      <text:p text:style-name="Text_20_body">Polymorph Schriftrollen können von Klassen, für die sie klassenfremd sind, nicht verwendet werden.</text:p>
      <text:p text:style-name="Text_20_body">Für das Schreiben von Rollen benötigt man:</text:p>
      <text:list text:style-name="List_20_1" text:continue-numbering="false">
        <text:list-item>
          <text:p text:style-name="LastListParagraph_List_20_1_Content_First"> Zirkel 1 → Reagenzien, Zauberbuch, Leere Rollen, Feder und Tinte so wie Magie des Zirkels, den man schreiben will und den Skill „Schreiben“ selbst.</text:p>
        </text:list-item>
      </text:list>
      <text:list text:style-name="List_20_1" text:continue-numbering="false">
        <text:list-item>
          <text:p text:style-name="LastListParagraph_List_20_1_Content_First"> je höher der Skill Schreiben, desto höhere Rollen kann man schreiben. Allerdings gilt auch hier die Abhängigkeit vom Magieskill.</text:p>
        </text:list-item>
      </text:list>
      <text:p text:style-name="Horizontal_20_Line"/>
      <text:h text:style-name="Heading_20_2" text:outline-level="2"><text:bookmark-start text:name="__RefHeading___spuren_lesen_12"/><text:bookmark-start text:name="spuren_lesen"/>Spuren lesen<text:bookmark-end text:name="__RefHeading___spuren_lesen_12"/><text:bookmark-end text:name="spuren_lesen"/></text:h>
      <text:p text:style-name="Text_20_body">Mit diesem Skill ist es möglich Spieler, Humanoide, Monster, Tiere und Sonstige Kreaturen aufzuspüren und zu verfolgen. Je höher der Skill ist, desto weiter können die Wesen entfernt sein deren Fährte du verfolgen kannst und du kannst Wesen nach Kategorie suchen. (Zum Beispiel: Monster; Spieler; Humanoide)</text:p>
      <text:p text:style-name="Text_20_body">Die Höhe des <text:a xlink:type="simple" xlink:href="https://vp.uo-freeshards.de/doku.php/skills:skills#verstecken" text:style-name="Internet_20_link" text:visited-style-name="Visited_20_Internet_20_Link">Verstecken</text:a> Skills des Gegners verringert die Chance auf eine erfolgreiche Spurensuche.</text:p>
      <text:p text:style-name="Text_20_body">Für Waldläufer vergrößert ein höherer Wert in Spuren lesen den Ausschnitt ihrer Orientierungskarte.</text:p>
      <text:p text:style-name="Text_20_body">Goodie: Verfügst du über mindestens 50.0 Spuren lesen, kannst du einen Schaft oder Spieß auf den Boden legen und anhand des Schattenwurfes unter freiem Himmel die aktuelle Uhrzeit schätzen.</text:p>
      <text:p text:style-name="Horizontal_20_Line"/>
      <text:h text:style-name="Heading_20_2" text:outline-level="2"><text:bookmark-start text:name="__RefHeading___verborgenes_entdecken_13"/><text:bookmark-start text:name="verborgenes_entdecken"/>Verborgenes entdecken<text:bookmark-end text:name="__RefHeading___verborgenes_entdecken_13"/><text:bookmark-end text:name="verborgenes_entdecken"/></text:h>
      <text:p text:style-name="Text_20_body">Durch Anwendung dieses Skills auf ein Gebiet oder einen Gegenstand, wie eine Kiste, kannst du dort nach Fallen oder versteckten Spielern und Gegnern suchen. Die Höhe des Skills nimmt Einfluss auf die Effizienz und die Reichweite in Feldern deiner Suche. Die Höhe des Verstecken Skills des Gegners verringert die Chance auf eine erfolgreiche Suche. Außerdem kann mit dem Skill automatisch Fallen in Dungeons ausgewichen werden.</text:p>
      <text:p text:style-name="Horizontal_20_Line"/>
      <text:h text:style-name="Heading_20_2" text:outline-level="2"><text:bookmark-start text:name="__RefHeading___waffenkunde_14"/><text:bookmark-start text:name="waffenkunde"/>Waffenkunde<text:bookmark-end text:name="__RefHeading___waffenkunde_14"/><text:bookmark-end text:name="waffenkunde"/></text:h>
      <text:p text:style-name="Text_20_body">Beispielanzeige eines Siliciumstahlkettenhemdes</text:p>
      <text:p text:style-name="Text_20_body"><draw:frame draw:style-name="media" draw:name="0" text:anchor-type="as-char" draw:z-index="0" svg:width="9.6308333333333cm" style:rel-width="100%" svg:height="11.959166666667cm" style:rel-height="scale"><draw:image xlink:href="Pictures/2458ead4c1ffc05fbb312283e811d8d8.png" xlink:type="simple" xlink:show="embed" xlink:actuate="onLoad"/></draw:frame></text:p>
      <text:p text:style-name="Text_20_body">Waffenkunde wird benötigt um den Zustand von Waffen und Rüstungen zu beurteilen. Wendet man Waffenkunde auf eine Waffe an so sieht man deren Haltbarkeit und die Werte der entsprechenden Waffe, wie z.B. Gewicht, Grundschaden und Schadensbonus.</text:p>
      <text:p text:style-name="Text_20_body">Bei Rüstungen kann man die <text:a xlink:type="simple" xlink:href="https://vp.uo-freeshards.de/doku.php/wissenswertes:ruestung-tier" text:style-name="Internet_20_link" text:visited-style-name="Visited_20_Internet_20_Link">Basis-AR</text:a> des Rüstungstyps auslesen. Die Basis-Ar sind der Grundwert der Rüstung, jedes Teil einer Rüstung hat, entsprechend seine prozentualen Abdeckung des Körpers, einen Prozentwert, welcher dann die tatsächlichen AR des Rüstungsteiles berechnen lässt, siehe Bild.</text:p>
      <text:p text:style-name="Text_20_body">Waffenkunde ist auch wichtig für die Reparatur von Waffen und Rüstungen. Je niedriger die Fähigkeit ist Waffen zu beurteilen, desto größer ist die Gefahr eine Waffe oder Rüstung beim reparieren zu beschädi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1::52:59</meta:creation-date>
    <dc:creator>Generated</dc:creator>
    <dc:date>2026-09-13T11::52:59</dc:date>
    <dc:language>en-US</dc:language>
    <meta:editing-cycles>1</meta:editing-cycles>
    <meta:editing-duration>PT0S</meta:editing-duration>
    <dc:title>skills:sonstiges:sonstiges</dc:title>
  </office:meta>
</office:document-meta>
</file>