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4363264988845bddd8b956d509c8be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edte:moonglow"/><text:bookmark-start text:name="__RefHeading___akademie_der_arkanen_kuenste_moonglow_1"/><text:bookmark-start text:name="akademie_der_arkanen_kuenste_moonglow"/>Akademie der Arkanen Künste Moonglow<text:bookmark-end text:name="__RefHeading___akademie_der_arkanen_kuenste_moonglow_1"/><text:bookmark-end text:name="akademie_der_arkanen_kuenste_moonglow"/></text:h>
      <table:table table:style-name="Table">
        <table:table-column/>
        <table:table-column/>
        <table:table-row>
          <table:table-cell office:value-type="string" table:style-name="tableheader">
            <text:p text:style-name="Table_20_Heading">Vollständiger Ortsname:</text:p>
          </table:table-cell>
          <table:table-cell office:value-type="string" table:style-name="tablecell">
            <text:p text:style-name="tablealignleft">Moonglow</text:p>
          </table:table-cell>
        </table:table-row>
        <table:table-row>
          <table:table-cell office:value-type="string" table:style-name="tableheader">
            <text:p text:style-name="Table_20_Heading">Reichszugehörigkeit:</text:p>
          </table:table-cell>
          <table:table-cell office:value-type="string" table:style-name="tablecell">
            <text:p text:style-name="tablealignleft">keine</text:p>
          </table:table-cell>
        </table:table-row>
        <table:table-row>
          <table:table-cell office:value-type="string" table:style-name="tableheader">
            <text:p text:style-name="Table_20_Heading">Provinz:</text:p>
          </table:table-cell>
          <table:table-cell office:value-type="string" table:style-name="tablecell">
            <text:p text:style-name="tablealignleft">keine</text:p>
          </table:table-cell>
        </table:table-row>
        <table:table-row>
          <table:table-cell office:value-type="string" table:style-name="tableheader">
            <text:p text:style-name="Table_20_Heading">Koordinaten:</text:p>
          </table:table-cell>
          <table:table-cell office:value-type="string" table:style-name="tablecell">
            <text:p text:style-name="tablealignleft">4634,1406</text:p>
          </table:table-cell>
        </table:table-row>
        <table:table-row>
          <table:table-cell office:value-type="string" table:style-name="tableheader">
            <text:p text:style-name="Table_20_Heading">Verwalter und Leiter der Akademie:</text:p>
          </table:table-cell>
          <table:table-cell office:value-type="string" table:style-name="tablecell">
            <text:p text:style-name="tablealignleft">Erzmagus Marcus Adevir Grendarf</text:p>
          </table:table-cell>
        </table:table-row>
      </table:table>
      <text:h text:style-name="Heading_20_3" text:outline-level="3"><text:bookmark-start text:name="__RefHeading___vor_langer_zeit_2"/><text:bookmark-start text:name="vor_langer_zeit"/>Vor langer Zeit...<text:bookmark-end text:name="__RefHeading___vor_langer_zeit_2"/><text:bookmark-end text:name="vor_langer_zeit"/></text:h>
      <text:p text:style-name="Text_20_body">Urgewalten brachen die Insel auseinander als das unaussprechliche Grauen Sosaria traf. Kein Stein blieb mehr auf seiner Stelle. Die Spalten verschlangen Gebäude, Kunstwerke und - was am schlimmstem war – fast alle Aufzeichnungen der Gelehrten. Nur wenige Bücher konnten vor dem Untergang gerettet werden und so wurde die arkanen Künste in eine schwere Krise geführt. Doch getragen von der Idee, die magischen Künste in eine neue Ära zu führen wurde eine Akademie geschaffen, glanzvoller und prächtiger als je zuvor. Ihre hohen Mauern sind weithin sichtbar. Die Zunft der Magier strebt seit jener Zeit nach einer größeren Reinheit als es zur „alten“ Zeit des Chaos je der Fall gewesen ist. Mit der Akademie wurde auch ein neues Verständnis um die arkanen Kräfte geprägt. Doch nicht nur die Akademie erstahlt in neuem Glanz. Auch wurde der Zoo neu erbaut und dient seit dieser Zeit, der Lehre und dem Verständnis vieler Novizen, wie auch ausgebildeten Magiern.</text:p>
      <text:h text:style-name="Heading_20_3" text:outline-level="3"><text:bookmark-start text:name="__RefHeading___die_stadt_der_magier_3"/><text:bookmark-start text:name="die_stadt_der_magier"/>Die Stadt der Magier.<text:bookmark-end text:name="__RefHeading___die_stadt_der_magier_3"/><text:bookmark-end text:name="die_stadt_der_magier"/></text:h>
      <text:p text:style-name="Text_20_body">Das Gebiet Moonglows umfasst eine eigene Insel „Moonglow“.</text:p>
      <text:p text:style-name="Text_20_body">Moonglow ist die Insel der Magier. Man findet dort die Akademia Magica, die Akademie für alle, die der Magie und allem was dazugehört zugetan sind. Ebenso hat die Akademia Magica die Verwaltung der Insel inne. Für alle Belange wenden sich Besucher an den Erzmagus Marcus Adevir Grendarfder die Insel verwaltet und sich als Leiter der Akademia Magica der Ausbildung neuer Magier verschrieben hat.</text:p>
      <text:h text:style-name="Heading_20_3" text:outline-level="3"><text:bookmark-start text:name="__RefHeading___sitzungssaal_des_magierrates_4"/><text:bookmark-start text:name="sitzungssaal_des_magierrates"/>Sitzungssaal des Magierrates<text:bookmark-end text:name="__RefHeading___sitzungssaal_des_magierrates_4"/><text:bookmark-end text:name="sitzungssaal_des_magierrates"/></text:h>
      <text:p text:style-name="Text_20_body">Im Westen der Insel befindet sich ein großer Sitzungssaale in einem alten Gebäude. Wenn der Rat der Magier nicht in der Akademie tagt, sondern Gäste empfängt, werden diese Treffen oft an jenen Ort verlegt.</text:p>
      <text:h text:style-name="Heading_20_3" text:outline-level="3"><text:bookmark-start text:name="__RefHeading___der_zoo_von_moonglow_5"/><text:bookmark-start text:name="der_zoo_von_moonglow"/>Der Zoo von Moonglow<text:bookmark-end text:name="__RefHeading___der_zoo_von_moonglow_5"/><text:bookmark-end text:name="der_zoo_von_moonglow"/></text:h>
      <text:p text:style-name="Text_20_body">Nirgends sonst auf Sosaria findet man einen Zoo wie jenen auf Moonglow. In vielen großzügigen Gehegen findet man alle Arten von Lebewesen vor. Ein besonderer Ort, nicht nur für Kinder.</text:p>
      <text:h text:style-name="Heading_20_3" text:outline-level="3"><text:bookmark-start text:name="__RefHeading___der_runenkreis_6"/><text:bookmark-start text:name="der_runenkreis"/>Der Runenkreis<text:bookmark-end text:name="__RefHeading___der_runenkreis_6"/><text:bookmark-end text:name="der_runenkreis"/></text:h>
      <text:p text:style-name="Text_20_body">Nahe des Hafens am Markt von Moonglow hat die Schola ars Magica einen Runenkreis errichtet. Die magischen Reisebücher sind mit Runen in alle Ecken der Welt gefüllt und können von jedem benutzt werden, der eine Reiserolle hinzufügt.</text:p>
      <text:p text:style-name="Text_20_body"><draw:frame draw:style-name="media" draw:name="0" text:anchor-type="as-char" draw:z-index="0" svg:width="15.610416666667cm" svg:height="12.276666666667cm"><draw:image xlink:href="Pictures/74363264988845bddd8b956d509c8bed.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3::29:13</meta:creation-date>
    <dc:creator>Generated</dc:creator>
    <dc:date>2026-08-28T23::29:13</dc:date>
    <dc:language>en-US</dc:language>
    <meta:editing-cycles>1</meta:editing-cycles>
    <meta:editing-duration>PT0S</meta:editing-duration>
    <dc:title>staedte:moonglow</dc:title>
  </office:meta>
</office:document-meta>
</file>