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0a8a97b81a5d6af26dd348632c0e9c9.png"/>
  <manifest:file-entry manifest:media-type="image/png" manifest:full-path="Pictures/13bf9d9650d2d41a73288a17fafc83d8.png"/>
  <manifest:file-entry manifest:media-type="image/png" manifest:full-path="Pictures/84d4ee7066f1072f72c773de826e21dc.png"/>
  <manifest:file-entry manifest:media-type="image/png" manifest:full-path="Pictures/8c37c07b5038164f3bc7e885d546e817.png"/>
  <manifest:file-entry manifest:media-type="image/png" manifest:full-path="Pictures/c3bc56c20ffaf85bd28b88fb0c03cdb2.png"/>
  <manifest:file-entry manifest:media-type="image/png" manifest:full-path="Pictures/ecca48a340fc59ca797517707c96f73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chnik:classicuo"/><text:bookmark-start text:name="__RefHeading___classicuo_1"/><text:bookmark-start text:name="classicuo"/>ClassicUO<text:bookmark-end text:name="__RefHeading___classicuo_1"/><text:bookmark-end text:name="classicuo"/></text:h>
      <text:h text:style-name="Heading_20_2" text:outline-level="2"><text:bookmark-start text:name="__RefHeading___was_ist_classicuo_2"/><text:bookmark-start text:name="was_ist_classicuo"/>Was ist ClassicUO?<text:bookmark-end text:name="__RefHeading___was_ist_classicuo_2"/><text:bookmark-end text:name="was_ist_classicuo"/></text:h>
      <text:p text:style-name="Text_20_body">ClassicUO ist ein Alternativer Ultima Online Client auf Opensource Basis, der von der Ultima Online Community entwickelt wird.</text:p>
      <text:p text:style-name="Text_20_body"><text:span text:style-name="Strong_20_Emphasis">Features von ClassicUO Client:</text:span></text:p>
      <text:p text:style-name="Text_20_body">Login Manager für verschiedene Shards.</text:p>
      <text:p text:style-name="Text_20_body">Abwärtskompatibilität zu UO-Clients die um die 2000 z.B. 2.0.0 von EA-Veröffentlicht wurden.</text:p>
      <text:p text:style-name="Text_20_body">Widescreen Unterstützung (HD+),</text:p>
      <text:p text:style-name="Text_20_body">Performance Optimierungen auf Modernen Systemen.</text:p>
      <text:p text:style-name="Text_20_body">Multiplattform Support (Windows, Linux, MacOS, Web-Version* läuft im Webbrowser), eine Mobile Version für IOS/Android ist wohl geplant und in Arbeit.</text:p>
      <text:p text:style-name="Text_20_body"><text:span text:style-name="Strong_20_Emphasis">ClassicUO ist im Grunde eine Ultima Online Classic Client Remastered Edition</text:span></text:p>
      <text:p text:style-name="Text_20_body"><text:span text:style-name="Source_20_Text">Remaster: <text:span text:style-name="Strong_20_Emphasis">Ein klassisches Remaster nimmt ein altes Spiel und passt es den aktuellen technischen Standards an</text:span>. Updates betreffen also eher die Grafik und die Steuerung, nicht aber inhaltliche Elemente des Games. Es sorgt dafür, dass ein älteres Spiel modernisiert und eventuell auch auf ein neueres System zu spielen ist</text:span></text:p>
      <text:h text:style-name="Heading_20_2" text:outline-level="2"><text:bookmark-start text:name="__RefHeading___classicuo_installieren_3"/><text:bookmark-start text:name="classicuo_installieren"/>ClassicUO Installieren<text:bookmark-end text:name="__RefHeading___classicuo_installieren_3"/><text:bookmark-end text:name="classicuo_installieren"/></text:h>
      <text:p text:style-name="Text_20_body">Hier könnt ihr die passende ClassicUO Version auswählen und herunterladen: <text:a xlink:type="simple" xlink:href="https://www.classicuo.eu/" text:style-name="Internet_20_link" text:visited-style-name="Visited_20_Internet_20_Link">https://www.classicuo.eu/</text:a></text:p>
      <text:p text:style-name="Text_20_body"><text:span text:style-name="Strong_20_Emphasis">Windows:</text:span></text:p>
      <text:p text:style-name="Text_20_body">Nun müssen wir die <text:span text:style-name="Strong_20_Emphasis">ClassicUOLauncher.zip</text:span> entpacken, dafür bedarf es seit Windows 7 kein extra Programm mehr.</text:p>
      <text:p text:style-name="Text_20_body">Die ClassicUOLauncher.exe müssen wir nun an den passenden Ort hin kopieren. z.B. <text:span text:style-name="Strong_20_Emphasis">D:\UO:\ClassicUO</text:span></text:p>
      <text:p text:style-name="Text_20_body">Jetzt starten wir die <text:span text:style-name="Strong_20_Emphasis">ClassicUOLauncher.exe, </text:span>unter Umständen wird Windows meckern, trotzdem gehen wir auf <text:span text:style-name="Strong_20_Emphasis">Ausführen</text:span></text:p>
      <text:p text:style-name="Text_20_body">Der ClassicUOLauncher lädt den Client runter erstellt einen Ordner namens ClassicUO in dem Ordner wo die <text:span text:style-name="Strong_20_Emphasis">ClassicUOLauncher.exe </text:span>hinterlegt wurde.</text:p>
      <text:p text:style-name="Text_20_body"><draw:frame draw:style-name="media" draw:name="0" text:anchor-type="as-char" draw:z-index="0" svg:width="22.277916666667cm" style:rel-width="100%" svg:height="13.890625cm" style:rel-height="scale"><draw:image xlink:href="Pictures/f0a8a97b81a5d6af26dd348632c0e9c9.png" xlink:type="simple" xlink:show="embed" xlink:actuate="onLoad"/></draw:frame></text:p>
      <text:p text:style-name="Text_20_body">Sollte ClassicUO nun fertig sein mit der Installation begrüßt uns das Fenster oben.</text:p>
      <text:p text:style-name="Text_20_body">Jetzt betätigen wird den Button mit der Aufschrift <text:span text:style-name="Strong_20_Emphasis">Create your first profile!</text:span></text:p>
      <text:p text:style-name="Text_20_body"><draw:frame draw:style-name="media" draw:name="1" text:anchor-type="as-char" draw:z-index="1" svg:width="22.039791666667cm" style:rel-width="100%" svg:height="13.97cm" style:rel-height="scale"><draw:image xlink:href="Pictures/13bf9d9650d2d41a73288a17fafc83d8.png" xlink:type="simple" xlink:show="embed" xlink:actuate="onLoad"/></draw:frame></text:p>
      <text:p text:style-name="Text_20_body">Jetzt sollten wir folgendes Fenster sehen wie oben auf dem Bild.<text:line-break/>Um ein Profil für unseren Shard in diesen Fall Vespertales. gehen wir auf <text:span text:style-name="Strong_20_Emphasis">ADD</text:span></text:p>
      <text:p text:style-name="Text_20_body">Nun machen wir folgende eingaben beifolgenden Feldern:</text:p>
      <text:p text:style-name="Text_20_body"><text:span text:style-name="Strong_20_Emphasis">Profile Name:</text:span> Vespertales</text:p>
      <text:p text:style-name="Text_20_body"><text:span text:style-name="Strong_20_Emphasis">Username:</text:span> Euer Accoutname auf Vespertales</text:p>
      <text:p text:style-name="Text_20_body"><text:span text:style-name="Strong_20_Emphasis">Password:</text:span> Euer Password zu eurem Account auf Vespertales</text:p>
      <text:p text:style-name="Text_20_body"><text:span text:style-name="Strong_20_Emphasis"><text:span text:style-name="Source_20_Text">Show Password hiermit können wir das eingegeben Passwort nochmal kontrollieren</text:span> </text:span></text:p>
      <text:p text:style-name="Text_20_body"><text:span text:style-name="Strong_20_Emphasis">Presets: no preset</text:span> können wir Ignorieren.</text:p>
      <text:p text:style-name="Text_20_body"><text:span text:style-name="Strong_20_Emphasis">Server IP:</text:span> login.vespertales.de</text:p>
      <text:p text:style-name="Text_20_body">Bei <text:span text:style-name="Strong_20_Emphasis">Use encryption </text:span>setzen wir einen Haken, sonst können wir nicht einloggen auf Vesptertales</text:p>
      <text:p text:style-name="Text_20_body"><text:span text:style-name="Strong_20_Emphasis">UO Path:</text:span> hier gehen wir auf das Ordner Symbol und wählen unsere Ultima Online Installation von Vespertales aus.</text:p>
      <text:p text:style-name="Text_20_body">Im Anschluss sollte bei <text:span text:style-name="Strong_20_Emphasis">Client Version: 6.0.14.3</text:span> ein grüner haken stehen.</text:p>
      <text:p text:style-name="Text_20_body"><draw:frame draw:style-name="media" draw:name="2" text:anchor-type="as-char" draw:z-index="2" svg:width="22.145625cm" style:rel-width="100%" svg:height="13.864166666667cm" style:rel-height="scale"><draw:image xlink:href="Pictures/84d4ee7066f1072f72c773de826e21dc.png" xlink:type="simple" xlink:show="embed" xlink:actuate="onLoad"/></draw:frame></text:p>
      <text:p text:style-name="Text_20_body">So sollte es nun bei euch in etwas aussehen, wenn ja gehen wir nun auf <text:span text:style-name="Strong_20_Emphasis">Save Profile </text:span>und anschließend auf<text:span text:style-name="Strong_20_Emphasis"> BACK</text:span></text:p>
      <text:h text:style-name="Heading_20_2" text:outline-level="2"><text:bookmark-start text:name="__RefHeading___classicuo_hauptmenu_4"/><text:bookmark-start text:name="classicuo_hauptmenu"/>ClassicUO Hauptmenu<text:bookmark-end text:name="__RefHeading___classicuo_hauptmenu_4"/><text:bookmark-end text:name="classicuo_hauptmenu"/></text:h>
      <text:p text:style-name="Text_20_body"><draw:frame draw:style-name="media" draw:name="3" text:anchor-type="as-char" draw:z-index="3" svg:width="21.986875cm" style:rel-width="100%" svg:height="13.784791666667cm" style:rel-height="scale"><draw:image xlink:href="Pictures/8c37c07b5038164f3bc7e885d546e817.png" xlink:type="simple" xlink:show="embed" xlink:actuate="onLoad"/></draw:frame></text:p>
      <text:p text:style-name="Text_20_body">Unser erstelltes Profil ist nun direkt zu sehen oberhalb von <text:span text:style-name="Strong_20_Emphasis">PLAY!</text:span></text:p>
      <text:p text:style-name="Text_20_body">Wenn wir auf das<text:span text:style-name="Strong_20_Emphasis"> V </text:span>neben unseren Vespertales Profil gehen können wir zwischen den angelegten Profilen wechseln.</text:p>
      <text:p text:style-name="Text_20_body">Wenn wir auf die <text:span text:style-name="Strong_20_Emphasis">Zahnräder</text:span> gehen können wir das Fenster öffnen, womit wir vorhin das Profil erstellt haben.</text:p>
      <text:p text:style-name="Text_20_body">Unter <text:span text:style-name="Strong_20_Emphasis">Utility </text:span>finden wir noch:</text:p>
      <text:p text:style-name="Text_20_body"><text:span text:style-name="Strong_20_Emphasis">Check for Updates</text:span> Um ein ClassicUO Update zu machen falls vorhanden.</text:p>
      <text:p text:style-name="Text_20_body"><text:span text:style-name="Strong_20_Emphasis">Repair </text:span>falls es mal Probleme geben sollte, kann es eventuell helfen.</text:p>
      <text:p text:style-name="Text_20_body">Nun sollten wir allerdings mal auf <text:span text:style-name="Strong_20_Emphasis">PLAY!</text:span> klicken</text:p>
      <text:h text:style-name="Heading_20_2" text:outline-level="2"><text:bookmark-start text:name="__RefHeading___classicuo_client_anmeldung_5"/><text:bookmark-start text:name="classicuo_client_anmeldung"/>ClassicUO Client Anmeldung<text:bookmark-end text:name="__RefHeading___classicuo_client_anmeldung_5"/><text:bookmark-end text:name="classicuo_client_anmeldung"/></text:h>
      <text:p text:style-name="Text_20_body"><draw:frame draw:style-name="media" draw:name="4" text:anchor-type="as-char" draw:z-index="4" svg:width="16.906875cm" svg:height="13.546666666667cm"><draw:image xlink:href="Pictures/c3bc56c20ffaf85bd28b88fb0c03cdb2.png" xlink:type="simple" xlink:show="embed" xlink:actuate="onLoad"/></draw:frame></text:p>
      <text:p text:style-name="Text_20_body">Die im Profil angegebenen Account Daten werden automatisch eingetragen beim Start des Clients.</text:p>
      <text:list text:style-name="List_20_1" text:continue-numbering="false">
        <text:list-item>
          <text:p text:style-name="List_20_1_Content_First"> <text:span text:style-name="Strong_20_Emphasis">Autologin: </text:span>aktivieren wir es und Logen uns mit einen Character ein auf den Server und Logen im Anschluss aus wir beim nächsten Login die Character und Serverwahl im Client übersprungen.</text:p>
        </text:list-item>
        <text:list-item>
          <text:p text:style-name="List_20_1_Content"> <text:span text:style-name="Strong_20_Emphasis">Save Account: </text:span>sollte z.B die zuvor eingegeben Account Daten falsch gewesen sein, können wir die korrigierten mit Save Account speichern im Profil.</text:p>
        </text:list-item>
        <text:list-item>
          <text:p text:style-name="List_20_1_Content_Last"> <text:span text:style-name="Strong_20_Emphasis">Music: </text:span>Aktiviert und deaktiviert die Music im ClassicUO, der Schieberegler ist für die Laustärke.</text:p>
        </text:list-item>
      </text:list>
      <text:h text:style-name="Heading_20_2" text:outline-level="2"><text:bookmark-start text:name="__RefHeading___classicuo_ingame_6"/><text:bookmark-start text:name="classicuo_ingame"/>ClassicUO Ingame<text:bookmark-end text:name="__RefHeading___classicuo_ingame_6"/><text:bookmark-end text:name="classicuo_ingame"/></text:h>
      <text:p text:style-name="Text_20_body"><draw:frame draw:style-name="media" draw:name="5" text:anchor-type="as-char" draw:z-index="5" svg:width="15.875cm" svg:height="8.6237630208333cm"><draw:image xlink:href="Pictures/ecca48a340fc59ca797517707c96f735.png" xlink:type="simple" xlink:show="embed" xlink:actuate="onLoad"/></draw:frame></text:p>
      <text:p text:style-name="Text_20_body">So sieht es nun Ingame aus wer sich wundert weshalb das Ingamefenster so groß ist das lässt sich mit den Blauenstein unten rechts in beliebiger Grösse anpassen. <text:line-break/>Selbiges auch für das Jounal/Tagebuch auch mit dem Stein kann man die Länge davon einstellen. <text:line-break/>Das Journal hat auch Filter wie z.B. Ausblenden mancher texte wie die Systemmeldungen.</text:p>
      <text:h text:style-name="Heading_20_2" text:outline-level="2"><text:bookmark-start text:name="__RefHeading___classicuo_optionen_7"/><text:bookmark-start text:name="classicuo_optionen"/>ClassicUO Optionen<text:bookmark-end text:name="__RefHeading___classicuo_optionen_7"/><text:bookmark-end text:name="classicuo_optionen"/></text:h>
      <text:h text:style-name="Heading_20_3" text:outline-level="3"><text:bookmark-start text:name="__RefHeading___general_8"/><text:bookmark-start text:name="general"/>General<text:bookmark-end text:name="__RefHeading___general_8"/><text:bookmark-end text:name="general"/></text:h>
      <text:list text:style-name="List_20_1" text:continue-numbering="false">
        <text:list-item>
          <text:p text:style-name="List_20_1_Content_First">  Highlight game Objects = hebt den Gegenstand/Tile optisch hervor, worüber der Maus Cursor ist.</text:p>
        </text:list-item>
        <text:list-item>
          <text:p text:style-name="List_20_1_Content">  Enable Pathfinding = aktiviert Pathfinding</text:p>
        </text:list-item>
        <text:list-item>
          <text:p text:style-name="List_20_1_Content">  Use SHIFT for Pathfinding = benutzt Shift Taste für Pathfinding</text:p>
        </text:list-item>
        <text:list-item>
          <text:p text:style-name="List_20_1_Content">  Always Run = rennt immer</text:p>
        </text:list-item>
        <text:list-item>
          <text:p text:style-name="List_20_1_Content">  Auto Open Doors = öffnet Türen automatisch</text:p>
        </text:list-item>
        <text:list-item>
          <text:p text:style-name="List_20_1_Content">  Auto Open corpses = öffnet Leichen automatisch</text:p>
        </text:list-item>
        <text:list-item>
          <text:p text:style-name="List_20_1_Content">  Corpse Open Range = reichweite vom Char aus wo die Leichen geöffnet werden.</text:p>
        </text:list-item>
        <text:list-item>
          <text:p text:style-name="List_20_1_Content">  Skip empty Corpses = öffnet keine leeren Leichen.</text:p>
        </text:list-item>
        <text:list-item>
          <text:p text:style-name="List_20_1_Content_Last">  No Color for object out of Range = keine Farben für Objekte außerhalb deiner Reichweite.</text:p>
        </text:list-item>
      </text:list>
      <text:h text:style-name="Heading_20_3" text:outline-level="3"><text:bookmark-start text:name="__RefHeading___general_-_mobiles_9"/><text:bookmark-start text:name="general_-_mobiles"/>General - Mobiles<text:bookmark-end text:name="__RefHeading___general_-_mobiles_9"/><text:bookmark-end text:name="general_-_mobiles"/></text:h>
      <text:p text:style-name="Horizontal_20_Line"/>
      <text:h text:style-name="Heading_20_4" text:outline-level="4"><text:bookmark-start text:name="__RefHeading___show_hp_10"/><text:bookmark-start text:name="show_hp"/>Show HP<text:bookmark-end text:name="__RefHeading___show_hp_10"/><text:bookmark-end text:name="show_hp"/></text:h>
      <text:p text:style-name="Text_20_body">Percentage = zeigt die HP in % an</text:p>
      <text:p text:style-name="Text_20_body">Line = Zeigt die HP als Balken an </text:p>
      <text:p text:style-name="Text_20_body">Both = Zeigt die HP in % und als Balken an</text:p>
      <text:h text:style-name="Heading_20_4" text:outline-level="4"><text:bookmark-start text:name="__RefHeading___show_hp_-_mode_11"/><text:bookmark-start text:name="show_hp_-_mode"/>Show HP - Mode<text:bookmark-end text:name="__RefHeading___show_hp_-_mode_11"/><text:bookmark-end text:name="show_hp_-_mode"/></text:h>
      <text:p text:style-name="Text_20_body">Always = Zeigt die HP Information immer an</text:p>
      <text:p text:style-name="Text_20_body">Less Than 100 % = Zeigt die HP, wenn sie unter 100 % liegt an</text:p>
      <text:p text:style-name="Text_20_body">Smart = Zeigt die HP nur bei attackierten Mobs an</text:p>
      <text:p text:style-name="Horizontal_20_Line"/>
      <text:p text:style-name="Text_20_body">Highlight Posioned = markiert vergiftete Mobs an</text:p>
      <text:p text:style-name="Text_20_body">Highlight Paralyzed = markiert paralysierte Mobs an</text:p>
      <text:p text:style-name="Text_20_body">Highlight Invulerable = markiert unverwundbare Mobs an</text:p>
      <text:p text:style-name="Text_20_body">Show Incoming new Mobiles = Zeigt Namen Mobs an, die ins Bild kommen </text:p>
      <text:p text:style-name="Text_20_body">Show Incoming new Corpses = Zeigt Namen der Leichen an, die ins Bild kommen.</text:p>
      <text:p text:style-name="Horizontal_20_Line"/>
      <text:h text:style-name="Heading_20_4" text:outline-level="4"><text:bookmark-start text:name="__RefHeading___aura_under_feet_12"/><text:bookmark-start text:name="aura_under_feet"/>Aura under feet<text:bookmark-end text:name="__RefHeading___aura_under_feet_12"/><text:bookmark-end text:name="aura_under_feet"/></text:h>
      <text:p text:style-name="Text_20_body">Zeigt eine farbliche Aura unter den Mobs an, Blau Freundlich, Weiß/Grau Neutral, Rot Gefährlich und Grün Party</text:p>
      <text:p text:style-name="Text_20_body">None = Deaktiviert</text:p>
      <text:p text:style-name="Text_20_body">Warmode = Nur im Kampfmodus</text:p>
      <text:p text:style-name="Text_20_body">STRG - Shift = Nur bei der Tastenkombination</text:p>
      <text:p text:style-name="Text_20_body">Always = zeigt die Aura immer an</text:p>
      <text:p text:style-name="Horizontal_20_Line"/>
      <text:h text:style-name="Heading_20_3" text:outline-level="3"><text:bookmark-start text:name="__RefHeading___general_-_gumps_context_13"/><text:bookmark-start text:name="general_-_gumps_context"/>General - Gumps &amp; Context<text:bookmark-end text:name="__RefHeading___general_-_gumps_context_13"/><text:bookmark-end text:name="general_-_gumps_context"/></text:h>
      <text:p text:style-name="Text_20_body">Disable the Menu Bar - Deakitiviert die Menüleiste oben Links</text:p>
      <text:p text:style-name="Text_20_body">Hold ALT Key + Right Click to Close Anchrored Gumps = Halte ALT Taste + Rechts Click auf verankerte Lebensbalken zum Schließen.</text:p>
      <text:p text:style-name="Text_20_body">Hold ALT Key to move gumps = Halte die alte Taste, um die Lebensbalken zu verschieben.</text:p>
      <text:p text:style-name="Text_20_body">Close all Anchored gumps when right click on a group = Schließe alle verankerten Lebensbalken mit rechts Click auf diese</text:p>
      <text:p text:style-name="Text_20_body">Use Standard skills Gump = Nutze Standard UO Skills Gump.</text:p>
      <text:p text:style-name="Text_20_body">Use Old Status Gump - Verwendet das alte Status Gump aus Client 2.0.0 Zeiten. </text:p>
      <text:p text:style-name="Text_20_body">Status Gump and Health Bar are mutually exclusive = Status Gump und Lebensleiste sind unabhängig voneinander</text:p>
      <text:p text:style-name="Text_20_body">Show Gump for Party invites = Zeigt ein Gump an bei einer Party Einladung</text:p>
      <text:p text:style-name="Text_20_body">Use Custom Health Bars Gump = Nutze Alternative Lebensleisten</text:p>
      <text:p text:style-name="Text_20_body">Opaque background = Durchsichtiger Hintergrund bei den Alternativen Lebensleisten</text:p>
      <text:p text:style-name="Text_20_body">Save Healthbars on Logout = Speichere geöffnete Lebensleisten beim Logout, bei Login sind sie wieder da.</text:p>
      <text:p text:style-name="Horizontal_20_Line"/>
      <text:h text:style-name="Heading_20_4" text:outline-level="4"><text:bookmark-start text:name="__RefHeading___close_healthbar_gump_when_14"/><text:bookmark-start text:name="close_healthbar_gump_when"/>Close healthbar gump when<text:bookmark-end text:name="__RefHeading___close_healthbar_gump_when_14"/><text:bookmark-end text:name="close_healthbar_gump_when"/></text:h>
      <text:p text:style-name="Text_20_body">Schliese Lebensleisten wenn:</text:p>
      <text:p text:style-name="Text_20_body">None = Deaktiviert</text:p>
      <text:p text:style-name="Text_20_body">Mobile Out of Range = NPC ist außerhalb eurer Sichtbarkeit</text:p>
      <text:p text:style-name="Text_20_body">Mobile is Dead = Npc ist Tod</text:p>
      <text:p text:style-name="Horizontal_20_Line"/>
      <text:h text:style-name="Heading_20_3" text:outline-level="3"><text:bookmark-start text:name="__RefHeading___generall_-_terrain_statics_15"/><text:bookmark-start text:name="generall_-_terrain_statics"/>Generall - Terrain &amp; Statics<text:bookmark-end text:name="__RefHeading___generall_-_terrain_statics_15"/><text:bookmark-end text:name="generall_-_terrain_statics"/></text:h>
      <text:list text:style-name="List_20_1" text:continue-numbering="false">
        <text:list-item>
          <text:p text:style-name="List_20_1_Content_First"> Hide roof Tiles = Dächer werden ausgeblendet.</text:p>
        </text:list-item>
        <text:list-item>
          <text:p text:style-name="List_20_1_Content"> Trees to Stumps = Bäume werden als Baumstümpfe angezeigt.</text:p>
        </text:list-item>
        <text:list-item>
          <text:p text:style-name="List_20_1_Content_Last"> Hide Vegitation = Gräser, umgestürzte Bäume und Blumen werden ausgeblendet.</text:p>
        </text:list-item>
      </text:list>
      <text:h text:style-name="Heading_20_3" text:outline-level="3"><text:bookmark-start text:name="__RefHeading___video_16"/><text:bookmark-start text:name="video"/>Video<text:bookmark-end text:name="__RefHeading___video_16"/><text:bookmark-end text:name="video"/></text:h>
      <text:list text:style-name="List_20_1" text:continue-numbering="false">
        <text:list-item>
          <text:p text:style-name="List_20_1_Content_First">   FPS = passt die Framerate vom Client an.</text:p>
        </text:list-item>
        <text:list-item>
          <text:p text:style-name="List_20_1_Content_Last">   Reduce FPS when Game is inactive = reduziert die Framerate, wenn man z.B. mal kurz im außerhalb von UO unterwegs ist.</text:p>
        </text:list-item>
      </text:list>
      <text:h text:style-name="Heading_20_3" text:outline-level="3"><text:bookmark-start text:name="__RefHeading___video_-_game_window_17"/><text:bookmark-start text:name="video_-_game_window"/>Video - Game Window<text:bookmark-end text:name="__RefHeading___video_-_game_window_17"/><text:bookmark-end text:name="video_-_game_window"/></text:h>
      <text:list text:style-name="List_20_1" text:continue-numbering="false">
        <text:list-item>
          <text:p text:style-name="List_20_1_Content_First"> Always use fullsize game window = vergrößert das Ingame-Fenster auf die Gesamtgröße des Clientfensters.</text:p>
        </text:list-item>
        <text:list-item>
          <text:p text:style-name="List_20_1_Content"> Borderless Window = blendet die Programmleiste, Taskleiste aus.</text:p>
        </text:list-item>
        <text:list-item>
          <text:p text:style-name="List_20_1_Content"> Lock game windows moving/resizing = verhindert das Verschieben und Vergrößern des Ingame-Fenster.</text:p>
        </text:list-item>
        <text:list-item>
          <text:p text:style-name="List_20_1_Content"> Game Play Window Position = Abstand von links und oben vom Ingame-Fenster zum ClassicUO Fenster.</text:p>
        </text:list-item>
        <text:list-item>
          <text:p text:style-name="List_20_1_Content_Last"> Game Play Windows Size = Die Auflösung des Ingame-Fensters einstellbar</text:p>
        </text:list-item>
      </text:list>
      <text:h text:style-name="Heading_20_3" text:outline-level="3"><text:bookmark-start text:name="__RefHeading___video_-_zoom_18"/><text:bookmark-start text:name="video_-_zoom"/>Video - Zoom<text:bookmark-end text:name="__RefHeading___video_-_zoom_18"/><text:bookmark-end text:name="video_-_zoom"/></text:h>
      <text:list text:style-name="List_20_1" text:continue-numbering="false">
        <text:list-item>
          <text:p text:style-name="List_20_1_Content_First"> Default Zoom = verändert den Zoom ingame, näher oder weiter entfernt.</text:p>
        </text:list-item>
        <text:list-item>
          <text:p text:style-name="List_20_1_Content_Last"> Enable mouseheel for ingame zoom Scaling STRG + Mausrad = verändert den Zoom des Ingame Fenster in dem STRG gedrückt haltet und das Mausrad benutzt.</text:p>
        </text:list-item>
      </text:list>
      <text:h text:style-name="Heading_20_3" text:outline-level="3"><text:bookmark-start text:name="__RefHeading___sound_19"/><text:bookmark-start text:name="sound"/>Sound<text:bookmark-end text:name="__RefHeading___sound_19"/><text:bookmark-end text:name="sound"/></text:h>
      <text:list text:style-name="List_20_1" text:continue-numbering="false">
        <text:list-item>
          <text:p text:style-name="LastListParagraph_List_20_1_Content_First"> Reproduce Sounds and Music when ClassicUO is not Focused = Music und Geräusche werden auch abgespielt, wenn ihr z.B. in den Webbrowser etc. wechselt.</text:p>
        </text:list-item>
      </text:list>
      <text:h text:style-name="Heading_20_3" text:outline-level="3"><text:bookmark-start text:name="__RefHeading___containers_20"/><text:bookmark-start text:name="containers"/>Containers<text:bookmark-end text:name="__RefHeading___containers_20"/><text:bookmark-end text:name="containers"/></text:h>
      <text:list text:style-name="List_20_1" text:continue-numbering="false">
        <text:list-item>
          <text:p text:style-name="List_20_1_Content_First"> Container scale: = vergrößert oder verkleinert eure Tasche.</text:p>
        </text:list-item>
        <text:list-item>
          <text:p text:style-name="List_20_1_Content"> Scale items inside containers = passt die Größe der Items an der Taschengröse an. (container scale)</text:p>
        </text:list-item>
        <text:list-item>
          <text:p text:style-name="List_20_1_Content_Last"> Recolor container gump by item hue = färbt die Taschenansicht in der vorhanden gefärbten Farbe.</text:p>
        </text:list-item>
      </text:list>
      <text:h text:style-name="Heading_20_1" text:outline-level="1"><text:bookmark-start text:name="__RefHeading___classicuo_umziehen_21"/><text:bookmark-start text:name="classicuo_umziehen"/>ClassicUO Umziehen<text:bookmark-end text:name="__RefHeading___classicuo_umziehen_21"/><text:bookmark-end text:name="classicuo_umziehen"/></text:h>
      <text:p text:style-name="Text_20_body">Solltet ihr mal vorhaben vom Laptop zum PC zu Wechseln und wollt eure Einstellungen, Macros etc. mitnehmen.</text:p>
      <text:p text:style-name="Text_20_body">Dann müsste ihr folgenden Pfad öffnen:</text:p>
      <text:p text:style-name="Text_20_body">ClassicUO\Data</text:p>
      <text:p text:style-name="Text_20_body">Dort müsst ihr den Ordner <text:span text:style-name="Strong_20_Emphasis">Profiles</text:span> auf einen USB-Stick kopieren.</text:p>
      <text:p text:style-name="Text_20_body">Im Anschluss installiert ihr ClassicUO wie gewohnt auf den neuen PC/Laptop.</text:p>
      <text:p text:style-name="Text_20_body">Jetzt kopiert ihr den Ordner <text:span text:style-name="Strong_20_Emphasis">Profiles</text:span> vom USB-Stick in den Ordner <text:span text:style-name="Strong_20_Emphasis">Data</text:span> hinein, siehe folgenden Pfad: ClassicUO\Data</text:p>
      <text:p text:style-name="Text_20_body">Im Anschluss, sobald ihr euch eingeloggt habt, sollten die Macros, Skills der jeweiligen Chars etc. auf dem neuen Gerät automatisch vorhanden sein.</text:p>
      <text:p text:style-name="Text_20_body">Sollte nach dem Wechsel des Geräts auf eine niedrigere Auflösung nun das Ingame-Fenster zu groß sein schaut bei: <text:a xlink:type="simple" xlink:href="#__RefHeading___ingame-fenster_zu_gross_27" text:style-name="Local_20_link" text:visited-style-name="Visited_20_Local_20_Link">Ingame-Fenster zu Groß</text:a></text:p>
      <text:h text:style-name="Heading_20_1" text:outline-level="1"><text:bookmark-start text:name="__RefHeading___classicuo_einstellungsprofile_22"/><text:bookmark-start text:name="classicuo_einstellungsprofile"/>ClassicUO Einstellungsprofile<text:bookmark-end text:name="__RefHeading___classicuo_einstellungsprofile_22"/><text:bookmark-end text:name="classicuo_einstellungsprofile"/></text:h>
      <text:p text:style-name="Text_20_body">Damit meine ich ihr Spielt auf den Laptop, habt aber auch mal Monitore angeschlossen wo ihr andere Einstellungen habt und Wechseln möchtet. Das Ganze kann man einrichten, kleine Anpassung.</text:p>
      <text:p text:style-name="Text_20_body">Dazu müsst ihr folgenden Pfad öffnen:</text:p>
      <text:p text:style-name="Text_20_body">ClassicUO\Data</text:p>
      <text:p text:style-name="Text_20_body">Dort müsst ihr die Ordner <text:span text:style-name="Strong_20_Emphasis">Profiles</text:span> Archivieren z.B. als Zip und das Archiv, nennen wir je nach Gerät Laptop oder Monitor.</text:p>
      <text:p text:style-name="Text_20_body">Spielen wir aktuell auf dem Laptop so machen wir nun die Einstellungen für den Monitor <text:span text:style-name="Emphasis">Diese sollten natürlich angeschlossen sein</text:span></text:p>
      <text:p text:style-name="Text_20_body">Haben wir alles soweit eingestellt Archivieren wir den Ordner <text:span text:style-name="Strong_20_Emphasis">Profiles</text:span> nun und nennen ihm Monitor.</text:p>
      <text:p text:style-name="Text_20_body">Im Anschluss müssen wir einfach den Ordner <text:span text:style-name="Strong_20_Emphasis">Profiles</text:span> bei jedem Wechsel austauschen, in den wir den alten <text:span text:style-name="Strong_20_Emphasis">Profiles</text:span> Ordner Löschen, das Archiv entpacken und den ClassicUO Launcher Starten.</text:p>
      <text:p text:style-name="Text_20_body">Sollte es allerdings Veränderungen unserer Einstellungen während der Nutzung der Profile geben, müssen wir natürlich die Archive <text:span text:style-name="Strong_20_Emphasis">Aktualisieren</text:span>, beziehungsweise <text:span text:style-name="Strong_20_Emphasis">neu erstellen</text:span></text:p>
      <text:h text:style-name="Heading_20_1" text:outline-level="1"><text:bookmark-start text:name="__RefHeading___classicuo_moegliche_probleme_23"/><text:bookmark-start text:name="classicuo_moegliche_probleme"/>ClassicUO mögliche Probleme<text:bookmark-end text:name="__RefHeading___classicuo_moegliche_probleme_23"/><text:bookmark-end text:name="classicuo_moegliche_probleme"/></text:h>
      <text:h text:style-name="Heading_20_2" text:outline-level="2"><text:bookmark-start text:name="__RefHeading___your_account_has_been_blocked_24"/><text:bookmark-start text:name="your_account_has_been_blocked"/>Your account has been blocked<text:bookmark-end text:name="__RefHeading___your_account_has_been_blocked_24"/><text:bookmark-end text:name="your_account_has_been_blocked"/></text:h>
      <text:p text:style-name="Text_20_body">Keine Sorge, dein Account wurde nicht geblockt. Stelle sicher, dass das Häkchen unter „Use Encryption“ gesetzt ist.</text:p>
      <text:h text:style-name="Heading_20_2" text:outline-level="2"><text:bookmark-start text:name="__RefHeading___check_your_internet_connection_25"/><text:bookmark-start text:name="check_your_internet_connection"/>Check your internet connection<text:bookmark-end text:name="__RefHeading___check_your_internet_connection_25"/><text:bookmark-end text:name="check_your_internet_connection"/></text:h>
      <text:p text:style-name="Text_20_body">Überprüfe, ob „login.vespertales.de“ korrekt eingetragen wurde. Hat sich hier eventuell ein Leerzeichen eingeschlichen? Ist bei Port 2593 eingetragen, oder ist vielleicht ein Zahlendreher passiert?</text:p>
      <text:h text:style-name="Heading_20_2" text:outline-level="2"><text:bookmark-start text:name="__RefHeading___getting_manifest_26"/><text:bookmark-start text:name="getting_manifest"/>Getting Manifest<text:bookmark-end text:name="__RefHeading___getting_manifest_26"/><text:bookmark-end text:name="getting_manifest"/></text:h>
      <text:p text:style-name="Text_20_body">In der Regel bedeutet Getting Manifest das ClassicUO Probleme hat eine Verbindung zum UpdateServer bekommt.</text:p>
      <text:p text:style-name="Text_20_body">Zwei Lösungen, um das Problem zu beheben:</text:p>
      <text:p text:style-name="Text_20_body">1: Einen Moment warten.</text:p>
      <text:p text:style-name="Text_20_body">2: Im <text:span text:style-name="Strong_20_Emphasis">ClassicUO</text:span> Ordner die <text:span text:style-name="Strong_20_Emphasis">ClassicUO.exe</text:span>  starten und Login daten eingeben zum einloggen.</text:p>
      <text:h text:style-name="Heading_20_2" text:outline-level="2"><text:bookmark-start text:name="__RefHeading___ingame-fenster_zu_gross_27"/><text:bookmark-start text:name="ingame-fenster_zu_gross"/>Ingame-Fenster zu Groß<text:bookmark-end text:name="__RefHeading___ingame-fenster_zu_gross_27"/><text:bookmark-end text:name="ingame-fenster_zu_gross"/></text:h>
      <text:p text:style-name="Text_20_body">Sollte bei einen eurer Chars das Ingame-Fenster zu groß sein und ihr könnt es nicht rechts unten erfassen, um die Größe zu ändern.</text:p>
      <text:p text:style-name="Text_20_body">Müsst ihr in den <text:span text:style-name="Strong_20_Emphasis">Optionen - Video</text:span> gehen und bei <text:span text:style-name="Strong_20_Emphasis">Game Play Window Size</text:span> 1280 X 720 eingeben.</text:p>
      <text:h text:style-name="Heading_20_2" text:outline-level="2"><text:bookmark-start text:name="__RefHeading___skills_im_skills-menue_werden_nicht_richtig_angezeigt_28"/><text:bookmark-start text:name="skills_im_skills-menue_werden_nicht_richtig_angezeigt"/>Skills im Skills-Menü werden nicht richtig angezeigt<text:bookmark-end text:name="__RefHeading___skills_im_skills-menue_werden_nicht_richtig_angezeigt_28"/><text:bookmark-end text:name="skills_im_skills-menue_werden_nicht_richtig_angezeigt"/></text:h>
      <text:p text:style-name="Text_20_body">Um die Anzeige der Skills, Skillgruppen zu Fixen müsst ihr folgenden Pfad öffnen:</text:p>
      <text:p text:style-name="Text_20_body">ClassicUO\Data\Profiles\Accountname\Shardname\Charname</text:p>
      <text:p text:style-name="Text_20_body">Dort findet ihr eine <text:span text:style-name="Strong_20_Emphasis">skillgroups.xml</text:span> diese einmal löschen, mit einem erneuten Einloggen sollten die Daten wieder stimmen mit den Original</text:p>
      <text:h text:style-name="Heading_20_2" text:outline-level="2"><text:bookmark-start text:name="__RefHeading___macros_werden_nicht_gespeichert_29"/><text:bookmark-start text:name="macros_werden_nicht_gespeichert"/>Macros werden nicht gespeichert<text:bookmark-end text:name="__RefHeading___macros_werden_nicht_gespeichert_29"/><text:bookmark-end text:name="macros_werden_nicht_gespeichert"/></text:h>
      <text:p text:style-name="Text_20_body">Es kann je nach Konfiguration des Systems, wo z.B ClassicUO liegt, Virenschutz etc. zu Problemen kommen das Daten nicht richtig gespeichert wird.</text:p>
      <text:p text:style-name="Text_20_body">Eine mögliche Lösung wäre ein Backup nach dem Einrichten der Macros des jeweiligen Chars zu machen.</text:p>
      <text:p text:style-name="Text_20_body">Folgenden Pfad zu öffnen:</text:p>
      <text:p text:style-name="Text_20_body">ClassicUO\Data\Profiles\Accountname\Shardname\Charname</text:p>
      <text:p text:style-name="Text_20_body">Dort findet ihr die <text:span text:style-name="Strong_20_Emphasis">macros.xml</text:span> worin die Macros des jeweiligen Chars gespeichert sind. Einfach ein Backup mit Zip/Rar/<text:a xlink:type="simple" xlink:href="https://vp.uo-freeshards.de/doku.php/technik:https:www.7-zip.de" text:style-name="Internet_20_link" text:visited-style-name="Visited_20_Internet_20_Link">7zip</text:a>++ erstellen und wo Speichern.</text:p>
      <text:p text:style-name="Text_20_body"><text:span text:style-name="Strong_20_Emphasis">Alternative 1:</text:span> die macros.xml während des anlegen der <text:span text:style-name="Strong_20_Emphasis">macros.xml</text:span> öffnen z.B mit den Windows Editor oder <text:a xlink:type="simple" xlink:href="https://notepad-plus-plus.org/downloads/" text:style-name="Internet_20_link" text:visited-style-name="Visited_20_Internet_20_Link">Notepad++*</text:a> und schauen, ob die erstellten Macros bereits in die Datei geschrieben wurden und öfter neu öffnen.</text:p>
      <text:p text:style-name="Text_20_body"><text:span text:style-name="Strong_20_Emphasis">Alternative 2:</text:span> ClassicUO nicht einfach schließen, sondern den Logout Button benutzen und <text:span text:style-name="Strong_20_Emphasis">Alternative 1</text:span> anwenden ob die Macros auch wirklich in der Datei <text:span text:style-name="Strong_20_Emphasis">macros.xml</text:span> geschrieben sind, um im Anschluss ein Backup anzulegen.</text:p>
      <text:p text:style-name="Text_20_body">*Eine sehr gute Alternative zum Windows Editor, da er diverse auch z.B Programmiercode Dateien etc. öffnen kann und Syntax Highlighting.</text:p>
      <text:p text:style-name="Text_20_body">++ Eine Kostenlose OpenSource WinZip, WinRar Alternative, die auch deutlich besser komprimiert und man .exe entpacker wie bei WinRar erstellen kann.</text:p>
      <text:h text:style-name="Heading_20_1" text:outline-level="1"><text:bookmark-start text:name="__RefHeading___tazuo_das_bessere_classicuo_30"/><text:bookmark-start text:name="tazuo_das_bessere_classicuo"/>TazUO das bessere ClassicUO?<text:bookmark-end text:name="__RefHeading___tazuo_das_bessere_classicuo_30"/><text:bookmark-end text:name="tazuo_das_bessere_classicuo"/></text:h>
      <text:p text:style-name="Text_20_body"><text:span text:style-name="Strong_20_Emphasis">TazUO:</text:span>
TazUO ist ein aufgebohrter ClassicUO Client, der viele Neuerungen mit sich bringt. 
Der Client bekommt regelmäßig Updates mit Neuerungen, Fehlerbehebungen und befindet sich deshalb aktiv in der Weiterentwicklung. 
Eine kleine Übersicht der Funktionen: </text:p>
      <text:list text:style-name="List_20_1" text:continue-numbering="false">
        <text:list-item>
          <text:p text:style-name="List_20_1_Content_First"> Grit basierte Container/Taschen mit: Suchleiste, Größen Skalierbarkeit, Hoch/Runter Scrollen, Items können an ihre Position fixiert werden, Vorschau von den Containern im Container, Item Größen Skalierung.</text:p>
        </text:list-item>
        <text:list-item>
          <text:p text:style-name="List_20_1_Content"> Cool down Leisten</text:p>
        </text:list-item>
        <text:list-item>
          <text:p text:style-name="List_20_1_Content"> Automatischer folge Modus</text:p>
        </text:list-item>
        <text:list-item>
          <text:p text:style-name="List_20_1_Content"> Neues Journal: Leichter zu Lesen, Größe veränderbar, Registerkarten für Texte - Hintergrund anpassbar, Ankerpunkte mit anderen Menüs.</text:p>
        </text:list-item>
        <text:list-item>
          <text:p text:style-name="List_20_1_Content"> Namenschild kann Gesundheitsleiste sein.</text:p>
        </text:list-item>
        <text:list-item>
          <text:p text:style-name="List_20_1_Content"> Neues Paperpoll</text:p>
        </text:list-item>
        <text:list-item>
          <text:p text:style-name="List_20_1_Content_Last"> und vieles mehr</text:p>
        </text:list-item>
      </text:list>
      <text:p text:style-name="Text_20_body">Auf der Folgenden Website findet ihr grafische Beispiele der Features: <text:a xlink:type="simple" xlink:href="https://github.com/bittiez/ClassicUO" text:style-name="Internet_20_link" text:visited-style-name="Visited_20_Internet_20_Link">TazUO</text:a></text:p>
      <text:h text:style-name="Heading_20_2" text:outline-level="2"><text:bookmark-start text:name="__RefHeading___installation_31"/><text:bookmark-start text:name="installation"/>Installation<text:bookmark-end text:name="__RefHeading___installation_31"/><text:bookmark-end text:name="installation"/></text:h>
      <text:p text:style-name="Text_20_body">Auf der Folgenden Website die aktuelle Version von ClassicUO.zip downloaden. 
<text:a xlink:type="simple" xlink:href="https://github.com/bittiez/ClassicUO/releases" text:style-name="Internet_20_link" text:visited-style-name="Visited_20_Internet_20_Link">https://github.com/bittiez/ClassicUO/releases</text:a></text:p>
      <text:p text:style-name="Text_20_body">Nun müssen wir die ClassicUO.zip an einen Wunschort entpacken. </text:p>
      <text:p text:style-name="Text_20_body">Jetzt müssen wir die Settings.json und den Data Ordner aus unseren Original ClassicUO Ordner in unsere TazUO Installation einfügen. </text:p>
      <text:p text:style-name="Text_20_body">Alternativ ist hier eine fertige settings.json einfach nur entpacken und in unsere TazUO Installation einfügen <text:a xlink:type="simple" xlink:href="https://vp.uo-freeshards.de/doku.php/technik:settings.zip" text:style-name="Internet_20_link" text:visited-style-name="Visited_20_Internet_20_Link">settings.zip</text:a>.</text:p>
      <text:p text:style-name="Text_20_body">Allerdings muss man hier den UOPfad in der Datei verändern wenn unsere Vespertales Installation nicht der Folgendes Pfad ist: C:\Program Files (x86)\Ultima Online Vespertales</text:p>
      <text:p text:style-name="Text_20_body">Wenn wir jetzt unsere ClassicUO.exe starten müssten wir nur noch unser Account und Passwort eingeben, sowie einen Haken bei Save Account setzen. Am besten legt ihr noch eine Verknüpfung zum Client in eure Taskleiste/Startleiste oder Desktop an.  </text:p>
      <text:h text:style-name="Heading_20_2" text:outline-level="2"><text:bookmark-start text:name="__RefHeading___optionen_32"/><text:bookmark-start text:name="optionen"/>Optionen<text:bookmark-end text:name="__RefHeading___optionen_32"/><text:bookmark-end text:name="optionen"/></text:h>
      <text:p text:style-name="Text_20_body">Die neuen Einstellmöglichkeiten, um z.B. die Grit Container zu deaktivieren findet ihr unter Optionen und TazU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22::19:36</meta:creation-date>
    <dc:creator>Generated</dc:creator>
    <dc:date>2026-08-26T22::19:36</dc:date>
    <dc:language>en-US</dc:language>
    <meta:editing-cycles>1</meta:editing-cycles>
    <meta:editing-duration>PT0S</meta:editing-duration>
    <dc:title>technik:classicuo</dc:title>
  </office:meta>
</office:document-meta>
</file>