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11259cc514a3468414daff60cc6dd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chnik:makro"/><text:bookmark-start text:name="__RefHeading___makroeinstellung_im_spiel_1"/><text:bookmark-start text:name="makroeinstellung_im_spiel"/>Makroeinstellung im Spiel<text:bookmark-end text:name="__RefHeading___makroeinstellung_im_spiel_1"/><text:bookmark-end text:name="makroeinstellung_im_spiel"/></text:h>
      <text:h text:style-name="Heading_20_3" text:outline-level="3"><text:bookmark-start text:name="__RefHeading___das_makromenu_2"/><text:bookmark-start text:name="das_makromenu"/>Das Makromenu<text:bookmark-end text:name="__RefHeading___das_makromenu_2"/><text:bookmark-end text:name="das_makromenu"/></text:h>
      <text:p text:style-name="Text_20_body">Das Menu dazu findet ihr in den Optionen. Unten Links befindet sich ein Feld mit einem kreisförmigen Pfeil, drauf klicken und Du bist im Makro Menu.</text:p>
      <text:p text:style-name="Text_20_body"><draw:frame draw:style-name="media" draw:name="0" text:anchor-type="as-char" draw:z-index="0" svg:width="16.853958333333cm" svg:height="12.012083333333cm"><draw:image xlink:href="Pictures/611259cc514a3468414daff60cc6dda2.jpg" xlink:type="simple" xlink:show="embed" xlink:actuate="onLoad"/></draw:frame></text:p>
      <text:p text:style-name="Text_20_body">Oben befinden sich vier Buttons zum Hinzufügen, Löschen und zum Durchblättern der Makros.<text:line-break/>
Darunter die Tastenzuweisung für das angezeigte Makro.<text:line-break/>
Gefolgt von der Befehlsfolge des Makros.<text:line-break/>
Sobald ein Makro gewählt wurde wird das darunter liegende Feld verfügbar und es kann ggf. eine weitere Option eingegeben werden.</text:p>
      <text:h text:style-name="Heading_20_3" text:outline-level="3"><text:bookmark-start text:name="__RefHeading___anlegen_von_makros_3"/><text:bookmark-start text:name="anlegen_von_makros"/>Anlegen von Makros<text:bookmark-end text:name="__RefHeading___anlegen_von_makros_3"/><text:bookmark-end text:name="anlegen_von_makros"/></text:h>
      <text:p text:style-name="Text_20_body">Ein Makro zu erstellen ist einfach.</text:p>
      <text:list text:style-name="Numbering_20_1" text:continue-numbering="false">
        <text:list-item>
          <text:p text:style-name="Numbering_20_1_Content_First"> auf Hinzufügen drücken</text:p>
        </text:list-item>
        <text:list-item>
          <text:p text:style-name="Numbering_20_1_Content"> mit der Maus in das Tastenfeld klicken</text:p>
        </text:list-item>
        <text:list-item>
          <text:p text:style-name="Numbering_20_1_Content"> die Taste für das Makro drücken</text:p>
        </text:list-item>
        <text:list-item>
          <text:p text:style-name="Numbering_20_1_Content"> Auswählen ob diese in Kombination mit Shift-, Alt- oder Strg-Taste gedrückt werden muss</text:p>
        </text:list-item>
        <text:list-item>
          <text:p text:style-name="Numbering_20_1_Content"> Aktion auswählen die getätigt werden soll</text:p>
        </text:list-item>
        <text:list-item>
          <text:p text:style-name="Numbering_20_1_Content"> manche Aktionen benötigen zusätzliche Angaben um richtig ausgeführt zu werden, ein Feld dafür erscheint nach der Auswahl solcher Aktionen.</text:p>
        </text:list-item>
        <text:list-item>
          <text:p text:style-name="Numbering_20_1_Content_Last"> mit APPLY oder OKAY bestätigen</text:p>
        </text:list-item>
      </text:list>
      <text:h text:style-name="Heading_20_3" text:outline-level="3"><text:bookmark-start text:name="__RefHeading___loeschen_eines_makros_4"/><text:bookmark-start text:name="loeschen_eines_makros"/>Löschen eines Makros<text:bookmark-end text:name="__RefHeading___loeschen_eines_makros_4"/><text:bookmark-end text:name="loeschen_eines_makros"/></text:h>
      <text:p text:style-name="Text_20_body">Mit den Navigationstasten das entsprechende Makro ruassuchen und auf DELETE drücken. <text:line-break/>fertig</text:p>
      <text:h text:style-name="Heading_20_3" text:outline-level="3"><text:bookmark-start text:name="__RefHeading___makroeinstellung_ausserhalb_des_spiel_s_5"/><text:bookmark-start text:name="makroeinstellung_ausserhalb_des_spiel_s"/>Makroeinstellung außerhalb des Spiel's<text:bookmark-end text:name="__RefHeading___makroeinstellung_ausserhalb_des_spiel_s_5"/><text:bookmark-end text:name="makroeinstellung_ausserhalb_des_spiel_s"/></text:h>
      <text:p text:style-name="Text_20_body">Es besteht alternativ zur Änderung der Makros im Spiel, die Möglichkeit diese außerhalb und über den Ultima Online Ordner schnell und einfach zu ändern. Das empfielt sich zum Beispiel, wenn man einem neu erstelltem Charakter die gleichen Makros geben möchte, wie einem anderen, ohne diese mühsam und einzeln wieder einzutragen. Es sei noch erwähnt,dass diese Erklärung nur so lang ist, da hier alles im Detail erklärt wird und es sich, sobalt man es einmal verstanden hat, um einen wirklich einfachen Vorgang handelt.</text:p>
      <text:p text:style-name="Text_20_body">Grundsätzlich wichtig ist, bei allen Änderungen von Spieldateien, dass Ultima Online BEENDET ist.</text:p>
      <text:h text:style-name="Heading_20_3" text:outline-level="3"><text:bookmark-start text:name="__RefHeading___die_macros.txt_6"/><text:bookmark-start text:name="die_macros.txt"/>Die "macros.txt"<text:bookmark-end text:name="__RefHeading___die_macros.txt_6"/><text:bookmark-end text:name="die_macros.txt"/></text:h>
      <text:p text:style-name="Text_20_body">Die Grundlage für die Einstellung der Makros außerhalb des Spiels bildet die sogenannte „macros.txt“, bei der es sich, wie man bereits an der Endung erkennt, um eine simple Textdatei handelt, die in der Regel ohne Probleme geöffnet werden kann. Diese Datei befindet sich je in jedem Charakterordner im Desktopordner des Spiels.</text:p>
      <text:p text:style-name="Preformatted_20_Text"><text:line-break/>{Ultima Online}\Desktop\{AccountName}\Vespertales\{CharName}\macros.txt<text:line-break/></text:p>
      <text:h text:style-name="Heading_20_3" text:outline-level="3"><text:bookmark-start text:name="__RefHeading___struktur_der_macros.txt_7"/><text:bookmark-start text:name="struktur_der_macros.txt"/>Struktur der "macros.txt"<text:bookmark-end text:name="__RefHeading___struktur_der_macros.txt_7"/><text:bookmark-end text:name="struktur_der_macros.txt"/></text:h>
      <text:p text:style-name="Text_20_body">Eine unveränderte macros.txt sollte in der Regel der folgenden Darstellung entsprechen und enthält die Ultima Online standart Makros.</text:p>
      <text:p text:style-name="Preformatted_20_Text">T 0 1 0<text:line-break/>Open Chat<text:line-break/>########<text:line-break/>B 0 1 0<text:line-break/>Open Spellbook<text:line-break/>########<text:line-break/>C 0 1 0<text:line-break/>War/Peace<text:line-break/>########<text:line-break/>P 0 1 0<text:line-break/>Open Paperdoll<text:line-break/>########<text:line-break/>K 0 1 0<text:line-break/>Open Skills<text:line-break/>########<text:line-break/>J 0 1 0<text:line-break/>Open Journal<text:line-break/>########<text:line-break/>I 0 1 0<text:line-break/>Open Backpack<text:line-break/>########<text:line-break/>R 0 1 0<text:line-break/>Open Overview<text:line-break/>########<text:line-break/>O 0 1 0<text:line-break/>Open Configuration<text:line-break/>########<text:line-break/>X 0 1 0<text:line-break/>QuitGame<text:line-break/>########<text:line-break/>B 1 0 0<text:line-break/>Bow<text:line-break/>########<text:line-break/>S 1 0 0<text:line-break/>Salute<text:line-break/>########<text:line-break/></text:p>
      <text:p text:style-name="Text_20_body">Es kann allerdings in selteneren Fällen vorkommen, dass diese statt dem oberen Inhalt, den nun folgenden oder einen ähnlichen enthält.</text:p>
      <text:p text:style-name="Preformatted_20_Text">NULL<text:line-break/>########<text:line-break/>NULL<text:line-break/>########<text:line-break/>NULL<text:line-break/>########<text:line-break/>NULL<text:line-break/>########<text:line-break/>NULL<text:line-break/>########<text:line-break/>NULL<text:line-break/>########<text:line-break/>NULL<text:line-break/>########<text:line-break/>NULL<text:line-break/>########<text:line-break/>NULL<text:line-break/>########<text:line-break/>NULL<text:line-break/>########<text:line-break/>NULL<text:line-break/>########<text:line-break/>NULL<text:line-break/>########<text:line-break/></text:p>
      <text:p text:style-name="Text_20_body">Dies sagt einfach nur, das zwar Makroeinträge enthalten sind, aber diese keinen Wert zugewiesen bekommen haben. Folglich werdet Ihr mit dem Charakter, der diese macros.txt nutzt, keine Hotkeys zur Verfügung haben. Dennoch ist dies keinesfalls ein Grund zur Beunruhigung. Sollte dies einmal der Fall sein, kopiert Ihr einfach die ersten Einträge, mit den Ultima Online standart Makros, und überschreibt mit diesen die fehlerhaften.</text:p>
      <text:h text:style-name="Heading_20_4" text:outline-level="4"><text:bookmark-start text:name="__RefHeading___makro_ausdruck_8"/><text:bookmark-start text:name="makro_ausdruck"/>Makro Ausdruck<text:bookmark-end text:name="__RefHeading___makro_ausdruck_8"/><text:bookmark-end text:name="makro_ausdruck"/></text:h>
      <text:p text:style-name="Text_20_body">Bevor wir damit beginnen einzelne Einträge spezifisch zu ändern oder gar neue zu erstellen, sollten erst einmal klären, was diese Zeilen aussagen.</text:p>
      <text:p text:style-name="Text_20_body">Um dies zu verdeutlichen, betrachten wir nun einfach einmal den ersten Eintrag der Ultima Online standart Makros.</text:p>
      <text:p text:style-name="Preformatted_20_Text">T 0 1 0<text:line-break/>Open Chat<text:line-break/>########<text:line-break/></text:p>
      <text:p text:style-name="Text_20_body">Diese Zeile sagt uns nun bei genauerer Betrachtung, dass, wenn wir die Tasten ALT+T drücken, der „Chat“ geöffnet wird. Dabei sei kurz erwähnt, dass auf Vespertales keine Chatfunktion vorhanden ist, aber der Befehl mit dem Öffnen der Charakter Info belegt ist. Folglich sollte sich beim gleichzeitigen Drücken der Tasten ALT und T, die Charakter Info öffnen, wo Ihr zum Beispiel, die Rollenspielpunkte dieses Charakters einsehen könnt.</text:p>
      <text:p text:style-name="Text_20_body">Erkennen tun wir dies an der einfachten Struktur der einzelnen Befehle, die wie folgt definiert ist.</text:p>
      <text:p text:style-name="Preformatted_20_Text">{TASTE} {STRG} {ALT} {UMSCHALT}<text:line-break/>{BEFEHL} {FOLGEBEFEHL}<text:line-break/>{ABSCHLUSSZEILE}<text:line-break/></text:p>
      <text:p text:style-name="Text_20_body">Wie wir nun erkennen sollten ist unsere TASTE mit T belegt. Die Taste legt die Grundbasis für den Hotkey fest, gefolgt von den Zusatztasten(STRG,ALT,UMSCHALT).</text:p>
      <text:h text:style-name="Heading_20_4" text:outline-level="4"><text:bookmark-start text:name="__RefHeading___taste_und_zusatztasten_9"/><text:bookmark-start text:name="taste_und_zusatztasten"/>Taste und Zusatztasten<text:bookmark-end text:name="__RefHeading___taste_und_zusatztasten_9"/><text:bookmark-end text:name="taste_und_zusatztasten"/></text:h>
      <text:p text:style-name="Text_20_body">Bei den Zusatztasten sehen wir einen Wert, der entweder 0 oder 1 enthält. Dabei steht 1 für ein belegen der Taste und 0 für das nicht belegen. Daraus ergäben sich zum Beispiel bei einer Kombination mit der TASTE T folgende Möglichkeiten</text:p>
      <text:p text:style-name="Preformatted_20_Text">T 1 0 0<text:line-break/></text:p>
      <text:p text:style-name="Text_20_body">für Zusatztaste STRG</text:p>
      <text:p text:style-name="Preformatted_20_Text">T 0 1 0<text:line-break/></text:p>
      <text:p text:style-name="Text_20_body">für Zusatztaste ALT</text:p>
      <text:p text:style-name="Preformatted_20_Text">T 0 0 1<text:line-break/></text:p>
      <text:p text:style-name="Text_20_body">für Zusatztaste UMSCHALT</text:p>
      <text:p text:style-name="Text_20_body">Die Zusatztasten lassen sich auch beliebig kombinieren oder aber komplett ausschließen.</text:p>
      <text:p text:style-name="Preformatted_20_Text">T 1 1 1<text:line-break/></text:p>
      <text:p text:style-name="Text_20_body">für alle Zusatztasten, also gleichzeitig TASTE T und STRG und ALT und UMSCHALT oder das pendant dazu</text:p>
      <text:p text:style-name="Preformatted_20_Text">T 0 0 0<text:line-break/></text:p>
      <text:p text:style-name="Text_20_body">für KEINE Zusatztaste, also nur noch das drücken der TASTE, in diesem Fall weiterhin T.</text:p>
      <text:h text:style-name="Heading_20_4" text:outline-level="4"><text:bookmark-start text:name="__RefHeading___befehl_und_folgebefehl_10"/><text:bookmark-start text:name="befehl_und_folgebefehl"/>Befehl und Folgebefehl<text:bookmark-end text:name="__RefHeading___befehl_und_folgebefehl_10"/><text:bookmark-end text:name="befehl_und_folgebefehl"/></text:h>
      <text:p text:style-name="Text_20_body">Nach der Zeile für die TASTE und die Werte der Zusatztasten, folg die Zeile mit dem Befehl, der bei manchen Befehlen, durch einen Folgebefehl ergänzt werden muss.</text:p>
      <text:p text:style-name="Text_20_body">Das Ultima Online standart Makro</text:p>
      <text:p text:style-name="Preformatted_20_Text">C 0 1 0<text:line-break/>War/Peace<text:line-break/>########<text:line-break/></text:p>
      <text:p text:style-name="Text_20_body">enthält zum Beispiel KEINEN Folgebefehl.</text:p>
      <text:p text:style-name="Text_20_body">Wenden wir uns nun aber dem Folgebeispiel zu, indem wir die folgenden zwei Einträge betrachten.</text:p>
      <text:p text:style-name="Preformatted_20_Text">T 0 1 0<text:line-break/>Open Chat<text:line-break/>########<text:line-break/>B 0 1 0<text:line-break/>Open Spellbook<text:line-break/>########<text:line-break/></text:p>
      <text:p text:style-name="Text_20_body">Wie wir nun erkennen sollten, haben beide Einträge den Befehl „Open“, wobei der erste Eintrag den Folgebefehl „Chat“ abruft und der zweite den Folgebefehl „Spellbook“. Bei beiden Einträgen handelt es sich, um unabhängige Makros, wie wir an der verschiedenen Tastenzuweisung sehen, die nur den selben BEFEHL nutzen, in Verbindung mit EINEM jeweiligen ZUSATZBEFEHL aus der Zusatzbefehlsliste des entsprechenden BEFEHL's. Jeder Befehl, zu dem Folgebefehle möglich sind, verfügt über eine bestimmte Liste, die mit andren Befehlen nicht kombiniert werden kann, also hat jeder BEFEHL seine eigne Liste für den entsprechenden FOLGEBEFEHL. Eine gesamt Liste aller derzeit verfügbaren Befehle und den sich daraus ergebenden Folgebefehlen findet Ihr am Ende der Seite.</text:p>
      <text:p text:style-name="Text_20_body">Ebenso sei erwähnt, das man in einer Makroanweisung bis zu MAXIMAL 3 Befehle mit gegebenfalls entsprechenden Zusatzbefehlen abrufen kann, wie wir im folgenden Beispiel betrachten können.</text:p>
      <text:p text:style-name="Preformatted_20_Text">F8 0 0 0<text:line-break/>LastObject<text:line-break/>LastTarget<text:line-break/>########<text:line-break/></text:p>
      <text:p text:style-name="Text_20_body">Hier wird beim alleinigen Drücken der TASTE F8 erst der BEFEHL „LastObjekt“ und danach der 2. Befehl „LastTarget“ ausgeführt. Dies erfolgt in der entsprechenden Reihenfolge, von Oben nach Unten. Es sei noch erwähnt, dass es sich bei den Befehlen „LastObjekt“ und „LastTarget“, um reine Befehle handelt und NICHT um einen BEFEHL „Last“ mit dem FOLGEBEFEHL „Objekt“ oder „Target“. Das erkennen wir an dem fehlenden Leerzeichen, das, sofern keine neue Zeile beginnt, eine Anweisung von einer anderen Anweisung trennt, was ebenso zwischen TASTE und ZUSATZTASTE, sowie zwischen den ZUSATZTASTEN der Fall ist und unbeding beachtet werden muss.</text:p>
      <text:h text:style-name="Heading_20_4" text:outline-level="4"><text:bookmark-start text:name="__RefHeading___die_abschlusszeile_11"/><text:bookmark-start text:name="die_abschlusszeile"/>Die Abschlusszeile<text:bookmark-end text:name="__RefHeading___die_abschlusszeile_11"/><text:bookmark-end text:name="die_abschlusszeile"/></text:h>
      <text:p text:style-name="Text_20_body">Eine Abschlusszeile schließt, wie der Name schon sagt, einen gesamten Makroausdruck ab und darf keinesfalls vergessen werden, denn er trennt ebenso eine Makroanweisung von der Folgenden.</text:p>
      <text:p text:style-name="Preformatted_20_Text">########<text:line-break/></text:p>
      <text:p text:style-name="Text_20_body">bildet die ABSCHLUSSZEILE und sollte wie folgt angelegt werden.</text:p>
      <text:p text:style-name="Preformatted_20_Text">{TASTE} {STRG} {ALT} {UMSCHALT}<text:line-break/>{BEFEHL} {FOLGEBEFEHL}<text:line-break/>########<text:line-break/>{neueTASTE} {STRG} {ALT} {UMSCHALT}<text:line-break/>{neuerBEFEHL} {neuerFOLGEBEFEHL}<text:line-break/>{neueABSCHLUSSZEILE}<text:line-break/></text:p>
      <text:h text:style-name="Heading_20_2" text:outline-level="2"><text:bookmark-start text:name="__RefHeading___lister_aller_im_spiel_enthaltenen_makros_12"/><text:bookmark-start text:name="lister_aller_im_spiel_enthaltenen_makros"/>Lister aller im Spiel enthaltenen Makros<text:bookmark-end text:name="__RefHeading___lister_aller_im_spiel_enthaltenen_makros_12"/><text:bookmark-end text:name="lister_aller_im_spiel_enthaltenen_makros"/></text:h>
      <table:table table:style-name="Table">
        <table:table-column/>
        <table:table-column/>
        <table:table-column/>
        <table:table-row>
          <table:table-cell office:value-type="string" table:style-name="tableheader">
            <text:p text:style-name="Table_20_Heading">Befehl</text:p>
          </table:table-cell>
          <table:table-cell office:value-type="string" table:style-name="tableheader">
            <text:p text:style-name="Table_20_Heading">mögliche Folgebefehle</text:p>
          </table:table-cell>
          <table:table-cell office:value-type="string" table:style-name="tableheader">
            <text:p text:style-name="Table_20_Heading">Erklärung</text:p>
          </table:table-cell>
        </table:table-row>
        <table:table-row>
          <table:table-cell office:value-type="string" table:style-name="tablecell">
            <text:p text:style-name="tablealignleft">Emote</text:p>
          </table:table-cell>
          <table:table-cell office:value-type="string" table:style-name="tablecell">
            <text:p text:style-name="tablealignleft">{belieber Text}</text:p>
          </table:table-cell>
          <table:table-cell office:value-type="string" table:style-name="tablecell">
            <text:p text:style-name="tablealignleft">Gibt einen {beliebigen Text} als Emote aus</text:p>
          </table:table-cell>
        </table:table-row>
        <table:table-row>
          <table:table-cell office:value-type="string" table:style-name="tablecell">
            <text:p text:style-name="tablealignleft">Whisper</text:p>
          </table:table-cell>
          <table:table-cell office:value-type="string" table:style-name="tablecell">
            <text:p text:style-name="tablealignleft">{belieber Text}</text:p>
          </table:table-cell>
          <table:table-cell office:value-type="string" table:style-name="tablecell">
            <text:p text:style-name="tablealignleft">Gibt einen {beliebigen Text} aus, nur kurze Entfernung lesbar (Auf VT nicht gern gesehen)</text:p>
          </table:table-cell>
        </table:table-row>
        <table:table-row>
          <table:table-cell office:value-type="string" table:style-name="tablecell">
            <text:p text:style-name="tablealignleft">Yell</text:p>
          </table:table-cell>
          <table:table-cell office:value-type="string" table:style-name="tablecell">
            <text:p text:style-name="tablealignleft">{belieber Text}</text:p>
          </table:table-cell>
          <table:table-cell office:value-type="string" table:style-name="tablecell">
            <text:p text:style-name="tablealignleft">Gibt einen {beliebigen Text} aus, aus weiterer Entfernung lesbar (Auf VT nicht gern gesehen)</text:p>
          </table:table-cell>
        </table:table-row>
        <table:table-row>
          <table:table-cell office:value-type="string" table:style-name="tablecell" table:number-rows-spanned="8">
            <text:p text:style-name="tablealignleft">Walk</text:p>
          </table:table-cell>
          <table:table-cell office:value-type="string" table:style-name="tablecell">
            <text:p text:style-name="tablealignleft">NW</text:p>
          </table:table-cell>
          <table:table-cell office:value-type="string" table:style-name="tablecell">
            <text:p text:style-name="tablealignleft">Charakter läuft nach Ultima Online Nord-Westen</text:p>
          </table:table-cell>
        </table:table-row>
        <table:table-row>
          <table:table-cell office:value-type="string" table:style-name="tablecell">
            <text:p text:style-name="tablealignleft">N</text:p>
          </table:table-cell>
          <table:table-cell office:value-type="string" table:style-name="tablecell">
            <text:p text:style-name="tablealignleft">Charakter läuft nach Ultima Online Norden</text:p>
          </table:table-cell>
        </table:table-row>
        <table:table-row>
          <table:table-cell office:value-type="string" table:style-name="tablecell">
            <text:p text:style-name="tablealignleft">NE</text:p>
          </table:table-cell>
          <table:table-cell office:value-type="string" table:style-name="tablecell">
            <text:p text:style-name="tablealignleft">Charakter läuft nach Ultima Online Nord-Osten</text:p>
          </table:table-cell>
        </table:table-row>
        <table:table-row>
          <table:table-cell office:value-type="string" table:style-name="tablecell">
            <text:p text:style-name="tablealignleft">E</text:p>
          </table:table-cell>
          <table:table-cell office:value-type="string" table:style-name="tablecell">
            <text:p text:style-name="tablealignleft">Charakter läuft nach Ultima Online Osten</text:p>
          </table:table-cell>
        </table:table-row>
        <table:table-row>
          <table:table-cell office:value-type="string" table:style-name="tablecell">
            <text:p text:style-name="tablealignleft">SE</text:p>
          </table:table-cell>
          <table:table-cell office:value-type="string" table:style-name="tablecell">
            <text:p text:style-name="tablealignleft">Charakter läuft nach Ultima Online Süd-Osten</text:p>
          </table:table-cell>
        </table:table-row>
        <table:table-row>
          <table:table-cell office:value-type="string" table:style-name="tablecell">
            <text:p text:style-name="tablealignleft">S</text:p>
          </table:table-cell>
          <table:table-cell office:value-type="string" table:style-name="tablecell">
            <text:p text:style-name="tablealignleft">Charakter läuft nach Ultima Online Süden</text:p>
          </table:table-cell>
        </table:table-row>
        <table:table-row>
          <table:table-cell office:value-type="string" table:style-name="tablecell">
            <text:p text:style-name="tablealignleft">SW</text:p>
          </table:table-cell>
          <table:table-cell office:value-type="string" table:style-name="tablecell">
            <text:p text:style-name="tablealignleft">Charakter läuft nach Ultima Online Süd-Westen</text:p>
          </table:table-cell>
        </table:table-row>
        <table:table-row>
          <table:table-cell office:value-type="string" table:style-name="tablecell">
            <text:p text:style-name="tablealignleft">W</text:p>
          </table:table-cell>
          <table:table-cell office:value-type="string" table:style-name="tablecell">
            <text:p text:style-name="tablealignleft">Charakter läuft nach Ultima Online Westen</text:p>
          </table:table-cell>
        </table:table-row>
        <table:table-row>
          <table:table-cell office:value-type="string" table:style-name="tablecell">
            <text:p text:style-name="tablealignleft">War/Peace</text:p>
          </table:table-cell>
          <table:table-cell office:value-type="string" table:style-name="tablecell"/>
          <table:table-cell office:value-type="string" table:style-name="tablecell">
            <text:p text:style-name="tablealignleft">Charakter geht und bleibt in Kampfstellung, solange die Taste gedrückt bleibt</text:p>
          </table:table-cell>
        </table:table-row>
        <table:table-row>
          <table:table-cell office:value-type="string" table:style-name="tablecell" table:number-rows-spanned="12">
            <text:p text:style-name="tablealignleft">Open</text:p>
          </table:table-cell>
          <table:table-cell office:value-type="string" table:style-name="tablecell">
            <text:p text:style-name="tablealignleft">Configuration</text:p>
          </table:table-cell>
          <table:table-cell office:value-type="string" table:style-name="tablecell">
            <text:p text:style-name="tablealignleft">Öffnet die Ultima Online Optionen</text:p>
          </table:table-cell>
        </table:table-row>
        <table:table-row>
          <table:table-cell office:value-type="string" table:style-name="tablecell">
            <text:p text:style-name="tablealignleft">Paperdoll</text:p>
          </table:table-cell>
          <table:table-cell office:value-type="string" table:style-name="tablecell">
            <text:p text:style-name="tablealignleft">Öffnet das Charakter Fenster</text:p>
          </table:table-cell>
        </table:table-row>
        <table:table-row>
          <table:table-cell office:value-type="string" table:style-name="tablecell">
            <text:p text:style-name="tablealignleft">Status</text:p>
          </table:table-cell>
          <table:table-cell office:value-type="string" table:style-name="tablecell">
            <text:p text:style-name="tablealignleft">Öffnet die Charakter Statusleise</text:p>
          </table:table-cell>
        </table:table-row>
        <table:table-row>
          <table:table-cell office:value-type="string" table:style-name="tablecell">
            <text:p text:style-name="tablealignleft">Journel</text:p>
          </table:table-cell>
          <table:table-cell office:value-type="string" table:style-name="tablecell">
            <text:p text:style-name="tablealignleft">Öffnet das Journel(begrenztes Historyfenster zum Nachlesen)</text:p>
          </table:table-cell>
        </table:table-row>
        <table:table-row>
          <table:table-cell office:value-type="string" table:style-name="tablecell">
            <text:p text:style-name="tablealignleft">Skills</text:p>
          </table:table-cell>
          <table:table-cell office:value-type="string" table:style-name="tablecell">
            <text:p text:style-name="tablealignleft">Öffnet das Charakter Skill Fenster</text:p>
          </table:table-cell>
        </table:table-row>
        <table:table-row>
          <table:table-cell office:value-type="string" table:style-name="tablecell">
            <text:p text:style-name="tablealignleft">Spellbook</text:p>
          </table:table-cell>
          <table:table-cell office:value-type="string" table:style-name="tablecell">
            <text:p text:style-name="tablealignleft">Öffnet das zuletzt benutzte Zauberbuch(muss in der Tasche liegen)</text:p>
          </table:table-cell>
        </table:table-row>
        <table:table-row>
          <table:table-cell office:value-type="string" table:style-name="tablecell">
            <text:p text:style-name="tablealignleft">Chat</text:p>
          </table:table-cell>
          <table:table-cell office:value-type="string" table:style-name="tablecell">
            <text:p text:style-name="tablealignleft">Öffnet das Charakter Info Fenster</text:p>
          </table:table-cell>
        </table:table-row>
        <table:table-row>
          <table:table-cell office:value-type="string" table:style-name="tablecell">
            <text:p text:style-name="tablealignleft">Backpack</text:p>
          </table:table-cell>
          <table:table-cell office:value-type="string" table:style-name="tablecell">
            <text:p text:style-name="tablealignleft">Öffnet die Haupttasche des Charakters</text:p>
          </table:table-cell>
        </table:table-row>
        <table:table-row>
          <table:table-cell office:value-type="string" table:style-name="tablecell">
            <text:p text:style-name="tablealignleft">Overview</text:p>
          </table:table-cell>
          <table:table-cell office:value-type="string" table:style-name="tablecell">
            <text:p text:style-name="tablealignleft">Öffnet eine kleine Umgebungskarte, bei nochmaligen Drücken der Taste etwas großer</text:p>
          </table:table-cell>
        </table:table-row>
        <table:table-row>
          <table:table-cell office:value-type="string" table:style-name="tablecell">
            <text:p text:style-name="tablealignleft">Mail</text:p>
          </table:table-cell>
          <table:table-cell office:value-type="string" table:style-name="tablecell">
            <text:p text:style-name="tablealignleft">Öffnet den Ultima Online Messenger (Auf VT nicht benutzbar)</text:p>
          </table:table-cell>
        </table:table-row>
        <table:table-row>
          <table:table-cell office:value-type="string" table:style-name="tablecell">
            <text:p text:style-name="tablealignleft">PartyManifest</text:p>
          </table:table-cell>
          <table:table-cell office:value-type="string" table:style-name="tablecell">
            <text:p text:style-name="tablealignleft">Öffnet das Ultima Online Party Menü</text:p>
          </table:table-cell>
        </table:table-row>
        <table:table-row>
          <table:table-cell office:value-type="string" table:style-name="tablecell">
            <text:p text:style-name="tablealignleft">PartyChat</text:p>
          </table:table-cell>
          <table:table-cell office:value-type="string" table:style-name="tablecell">
            <text:p text:style-name="tablealignleft">keine Funktion festgestellt auf VT</text:p>
          </table:table-cell>
        </table:table-row>
        <table:table-row>
          <table:table-cell office:value-type="string" table:style-name="tablecell" table:number-rows-spanned="12">
            <text:p text:style-name="tablealignleft">Close</text:p>
          </table:table-cell>
          <table:table-cell office:value-type="string" table:style-name="tablecell">
            <text:p text:style-name="tablealignleft">Configuration</text:p>
          </table:table-cell>
          <table:table-cell office:value-type="string" table:style-name="tablecell">
            <text:p text:style-name="tablealignleft">Schließt die Ultima Online Optionen</text:p>
          </table:table-cell>
        </table:table-row>
        <table:table-row>
          <table:table-cell office:value-type="string" table:style-name="tablecell">
            <text:p text:style-name="tablealignleft">Paperdoll</text:p>
          </table:table-cell>
          <table:table-cell office:value-type="string" table:style-name="tablecell">
            <text:p text:style-name="tablealignleft">Schließt das Charakter Fenster</text:p>
          </table:table-cell>
        </table:table-row>
        <table:table-row>
          <table:table-cell office:value-type="string" table:style-name="tablecell">
            <text:p text:style-name="tablealignleft">Status</text:p>
          </table:table-cell>
          <table:table-cell office:value-type="string" table:style-name="tablecell">
            <text:p text:style-name="tablealignleft">Schließt die Charakter Statusleise</text:p>
          </table:table-cell>
        </table:table-row>
        <table:table-row>
          <table:table-cell office:value-type="string" table:style-name="tablecell">
            <text:p text:style-name="tablealignleft">Journel</text:p>
          </table:table-cell>
          <table:table-cell office:value-type="string" table:style-name="tablecell">
            <text:p text:style-name="tablealignleft">Schließt das Journel(begrenztes Historyfenster zum Nachlesen)</text:p>
          </table:table-cell>
        </table:table-row>
        <table:table-row>
          <table:table-cell office:value-type="string" table:style-name="tablecell">
            <text:p text:style-name="tablealignleft">Skills</text:p>
          </table:table-cell>
          <table:table-cell office:value-type="string" table:style-name="tablecell">
            <text:p text:style-name="tablealignleft">Schließt das Charakter Skill Fenster</text:p>
          </table:table-cell>
        </table:table-row>
        <table:table-row>
          <table:table-cell office:value-type="string" table:style-name="tablecell">
            <text:p text:style-name="tablealignleft">Spellbook</text:p>
          </table:table-cell>
          <table:table-cell office:value-type="string" table:style-name="tablecell">
            <text:p text:style-name="tablealignleft">Schließt das zuletzt benutzte Zauberbuch(muss in der Tasche liegen)</text:p>
          </table:table-cell>
        </table:table-row>
        <table:table-row>
          <table:table-cell office:value-type="string" table:style-name="tablecell">
            <text:p text:style-name="tablealignleft">Chat</text:p>
          </table:table-cell>
          <table:table-cell office:value-type="string" table:style-name="tablecell">
            <text:p text:style-name="tablealignleft">Schließt das Charakter Info Fenster</text:p>
          </table:table-cell>
        </table:table-row>
        <table:table-row>
          <table:table-cell office:value-type="string" table:style-name="tablecell">
            <text:p text:style-name="tablealignleft">Backpack</text:p>
          </table:table-cell>
          <table:table-cell office:value-type="string" table:style-name="tablecell">
            <text:p text:style-name="tablealignleft">Schließt die Haupttasche des Charakters</text:p>
          </table:table-cell>
        </table:table-row>
        <table:table-row>
          <table:table-cell office:value-type="string" table:style-name="tablecell">
            <text:p text:style-name="tablealignleft">Overview</text:p>
          </table:table-cell>
          <table:table-cell office:value-type="string" table:style-name="tablecell">
            <text:p text:style-name="tablealignleft">Schließt eine kleine Umgebungskarte, bei nochmaligen Drücken der Taste etwas großer</text:p>
          </table:table-cell>
        </table:table-row>
        <table:table-row>
          <table:table-cell office:value-type="string" table:style-name="tablecell">
            <text:p text:style-name="tablealignleft">Mail</text:p>
          </table:table-cell>
          <table:table-cell office:value-type="string" table:style-name="tablecell">
            <text:p text:style-name="tablealignleft">Schließt den Ultima Online Messenger (Auf VT nicht benutzbar)</text:p>
          </table:table-cell>
        </table:table-row>
        <table:table-row>
          <table:table-cell office:value-type="string" table:style-name="tablecell">
            <text:p text:style-name="tablealignleft">PartyManifest</text:p>
          </table:table-cell>
          <table:table-cell office:value-type="string" table:style-name="tablecell">
            <text:p text:style-name="tablealignleft">Schließt das Ultima Online Party Menü</text:p>
          </table:table-cell>
        </table:table-row>
        <table:table-row>
          <table:table-cell office:value-type="string" table:style-name="tablecell">
            <text:p text:style-name="tablealignleft">PartyChat</text:p>
          </table:table-cell>
          <table:table-cell office:value-type="string" table:style-name="tablecell">
            <text:p text:style-name="tablealignleft">keine Funktion festgestellt auf VT</text:p>
          </table:table-cell>
        </table:table-row>
        <table:table-row>
          <table:table-cell office:value-type="string" table:style-name="tablecell" table:number-rows-spanned="12">
            <text:p text:style-name="tablealignleft">Minimize</text:p>
          </table:table-cell>
          <table:table-cell office:value-type="string" table:style-name="tablecell">
            <text:p text:style-name="tablealignleft">Configuration</text:p>
          </table:table-cell>
          <table:table-cell office:value-type="string" table:style-name="tablecell">
            <text:p text:style-name="tablealignleft">Minimiert die Ultima Online Optionen</text:p>
          </table:table-cell>
        </table:table-row>
        <table:table-row>
          <table:table-cell office:value-type="string" table:style-name="tablecell">
            <text:p text:style-name="tablealignleft">Paperdoll</text:p>
          </table:table-cell>
          <table:table-cell office:value-type="string" table:style-name="tablecell">
            <text:p text:style-name="tablealignleft">Minimiert das Charakter Fenster</text:p>
          </table:table-cell>
        </table:table-row>
        <table:table-row>
          <table:table-cell office:value-type="string" table:style-name="tablecell">
            <text:p text:style-name="tablealignleft">Status</text:p>
          </table:table-cell>
          <table:table-cell office:value-type="string" table:style-name="tablecell">
            <text:p text:style-name="tablealignleft">Minimiert die Charakter Statusleise</text:p>
          </table:table-cell>
        </table:table-row>
        <table:table-row>
          <table:table-cell office:value-type="string" table:style-name="tablecell">
            <text:p text:style-name="tablealignleft">Journel</text:p>
          </table:table-cell>
          <table:table-cell office:value-type="string" table:style-name="tablecell">
            <text:p text:style-name="tablealignleft">Minimiert das Journel(begrenztes Historyfenster zum Nachlesen)</text:p>
          </table:table-cell>
        </table:table-row>
        <table:table-row>
          <table:table-cell office:value-type="string" table:style-name="tablecell">
            <text:p text:style-name="tablealignleft">Skills</text:p>
          </table:table-cell>
          <table:table-cell office:value-type="string" table:style-name="tablecell">
            <text:p text:style-name="tablealignleft">Minimiert das Charakter Skill Fenster</text:p>
          </table:table-cell>
        </table:table-row>
        <table:table-row>
          <table:table-cell office:value-type="string" table:style-name="tablecell">
            <text:p text:style-name="tablealignleft">Spellbook</text:p>
          </table:table-cell>
          <table:table-cell office:value-type="string" table:style-name="tablecell">
            <text:p text:style-name="tablealignleft">Minimiert das zuletzt benutzte Zauberbuch(muss in der Tasche liegen)</text:p>
          </table:table-cell>
        </table:table-row>
        <table:table-row>
          <table:table-cell office:value-type="string" table:style-name="tablecell">
            <text:p text:style-name="tablealignleft">Chat</text:p>
          </table:table-cell>
          <table:table-cell office:value-type="string" table:style-name="tablecell">
            <text:p text:style-name="tablealignleft">Minimiert das Charakter Info Fenster</text:p>
          </table:table-cell>
        </table:table-row>
        <table:table-row>
          <table:table-cell office:value-type="string" table:style-name="tablecell">
            <text:p text:style-name="tablealignleft">Backpack</text:p>
          </table:table-cell>
          <table:table-cell office:value-type="string" table:style-name="tablecell">
            <text:p text:style-name="tablealignleft">Minimiert die Haupttasche des Charakters</text:p>
          </table:table-cell>
        </table:table-row>
        <table:table-row>
          <table:table-cell office:value-type="string" table:style-name="tablecell">
            <text:p text:style-name="tablealignleft">Overview</text:p>
          </table:table-cell>
          <table:table-cell office:value-type="string" table:style-name="tablecell">
            <text:p text:style-name="tablealignleft">Minimiert eine kleine Umgebungskarte, bei nochmaligen Drücken der Taste etwas großer</text:p>
          </table:table-cell>
        </table:table-row>
        <table:table-row>
          <table:table-cell office:value-type="string" table:style-name="tablecell">
            <text:p text:style-name="tablealignleft">Mail</text:p>
          </table:table-cell>
          <table:table-cell office:value-type="string" table:style-name="tablecell">
            <text:p text:style-name="tablealignleft">Minimiert den Ultima Online Messenger (Auf VT nicht benutzbar)</text:p>
          </table:table-cell>
        </table:table-row>
        <table:table-row>
          <table:table-cell office:value-type="string" table:style-name="tablecell">
            <text:p text:style-name="tablealignleft">PartyManifest</text:p>
          </table:table-cell>
          <table:table-cell office:value-type="string" table:style-name="tablecell">
            <text:p text:style-name="tablealignleft">Minimiert das Ultima Online Party Menü</text:p>
          </table:table-cell>
        </table:table-row>
        <table:table-row>
          <table:table-cell office:value-type="string" table:style-name="tablecell">
            <text:p text:style-name="tablealignleft">PartyChat</text:p>
          </table:table-cell>
          <table:table-cell office:value-type="string" table:style-name="tablecell">
            <text:p text:style-name="tablealignleft">keine Funktion festgestellt auf VT</text:p>
          </table:table-cell>
        </table:table-row>
        <table:table-row>
          <table:table-cell office:value-type="string" table:style-name="tablecell" table:number-rows-spanned="12">
            <text:p text:style-name="tablealignleft">Maximize</text:p>
          </table:table-cell>
          <table:table-cell office:value-type="string" table:style-name="tablecell">
            <text:p text:style-name="tablealignleft">Configuration</text:p>
          </table:table-cell>
          <table:table-cell office:value-type="string" table:style-name="tablecell">
            <text:p text:style-name="tablealignleft">Maximiert wieder die Ultima Online Optionen</text:p>
          </table:table-cell>
        </table:table-row>
        <table:table-row>
          <table:table-cell office:value-type="string" table:style-name="tablecell">
            <text:p text:style-name="tablealignleft">Paperdoll</text:p>
          </table:table-cell>
          <table:table-cell office:value-type="string" table:style-name="tablecell">
            <text:p text:style-name="tablealignleft">Maximiert wieder das Charakter Fenster</text:p>
          </table:table-cell>
        </table:table-row>
        <table:table-row>
          <table:table-cell office:value-type="string" table:style-name="tablecell">
            <text:p text:style-name="tablealignleft">Status</text:p>
          </table:table-cell>
          <table:table-cell office:value-type="string" table:style-name="tablecell">
            <text:p text:style-name="tablealignleft">Maximiert wieder die Charakter Statusleise</text:p>
          </table:table-cell>
        </table:table-row>
        <table:table-row>
          <table:table-cell office:value-type="string" table:style-name="tablecell">
            <text:p text:style-name="tablealignleft">Journel</text:p>
          </table:table-cell>
          <table:table-cell office:value-type="string" table:style-name="tablecell">
            <text:p text:style-name="tablealignleft">Maximiert wieder das Journel(begrenztes Historyfenster zum Nachlesen)</text:p>
          </table:table-cell>
        </table:table-row>
        <table:table-row>
          <table:table-cell office:value-type="string" table:style-name="tablecell">
            <text:p text:style-name="tablealignleft">Skills</text:p>
          </table:table-cell>
          <table:table-cell office:value-type="string" table:style-name="tablecell">
            <text:p text:style-name="tablealignleft">Maximiert wieder das Charakter Skill Fenster</text:p>
          </table:table-cell>
        </table:table-row>
        <table:table-row>
          <table:table-cell office:value-type="string" table:style-name="tablecell">
            <text:p text:style-name="tablealignleft">Spellbook</text:p>
          </table:table-cell>
          <table:table-cell office:value-type="string" table:style-name="tablecell">
            <text:p text:style-name="tablealignleft">Maximiert wieder das zuletzt benutzte Zauberbuch(muss in der Tasche liegen)</text:p>
          </table:table-cell>
        </table:table-row>
        <table:table-row>
          <table:table-cell office:value-type="string" table:style-name="tablecell">
            <text:p text:style-name="tablealignleft">Chat</text:p>
          </table:table-cell>
          <table:table-cell office:value-type="string" table:style-name="tablecell">
            <text:p text:style-name="tablealignleft">Maximiert wieder das Charakter Info Fenster</text:p>
          </table:table-cell>
        </table:table-row>
        <table:table-row>
          <table:table-cell office:value-type="string" table:style-name="tablecell">
            <text:p text:style-name="tablealignleft">Backpack</text:p>
          </table:table-cell>
          <table:table-cell office:value-type="string" table:style-name="tablecell">
            <text:p text:style-name="tablealignleft">Maximiert wieder die Haupttasche des Charakters</text:p>
          </table:table-cell>
        </table:table-row>
        <table:table-row>
          <table:table-cell office:value-type="string" table:style-name="tablecell">
            <text:p text:style-name="tablealignleft">Overview</text:p>
          </table:table-cell>
          <table:table-cell office:value-type="string" table:style-name="tablecell">
            <text:p text:style-name="tablealignleft">Maximiert wieder eine kleine Umgebungskarte, bei nochmaligen Drücken der Taste etwas großer</text:p>
          </table:table-cell>
        </table:table-row>
        <table:table-row>
          <table:table-cell office:value-type="string" table:style-name="tablecell">
            <text:p text:style-name="tablealignleft">Mail</text:p>
          </table:table-cell>
          <table:table-cell office:value-type="string" table:style-name="tablecell">
            <text:p text:style-name="tablealignleft">Maximiert wieder den Ultima Online Messenger (Auf VT nicht benutzbar)</text:p>
          </table:table-cell>
        </table:table-row>
        <table:table-row>
          <table:table-cell office:value-type="string" table:style-name="tablecell">
            <text:p text:style-name="tablealignleft">PartyManifest</text:p>
          </table:table-cell>
          <table:table-cell office:value-type="string" table:style-name="tablecell">
            <text:p text:style-name="tablealignleft">Maximiert wieder das Ultima Online Party Menü</text:p>
          </table:table-cell>
        </table:table-row>
        <table:table-row>
          <table:table-cell office:value-type="string" table:style-name="tablecell">
            <text:p text:style-name="tablealignleft">PartyChat</text:p>
          </table:table-cell>
          <table:table-cell office:value-type="string" table:style-name="tablecell">
            <text:p text:style-name="tablealignleft">keine Funktion festgestellt auf VT</text:p>
          </table:table-cell>
        </table:table-row>
        <table:table-row>
          <table:table-cell office:value-type="string" table:style-name="tablecell">
            <text:p text:style-name="tablealignleft">OpenDoor</text:p>
          </table:table-cell>
          <table:table-cell office:value-type="string" table:style-name="tablecell"/>
          <table:table-cell office:value-type="string" table:style-name="tablecell">
            <text:p text:style-name="tablealignleft">Öffnet eine Tür nahe des Charakters, sofern nicht verschlossen</text:p>
          </table:table-cell>
        </table:table-row>
        <table:table-row>
          <table:table-cell office:value-type="string" table:style-name="tablecell" table:number-rows-spanned="24">
            <text:p text:style-name="tablealignleft">UseSkill</text:p>
          </table:table-cell>
          <table:table-cell office:value-type="string" table:style-name="tablecell">
            <text:p text:style-name="tablealignleft">Anatomie</text:p>
          </table:table-cell>
          <table:table-cell office:value-type="string" table:style-name="tablecell">
            <text:p text:style-name="tablealignleft">Ruft den Skill ab</text:p>
          </table:table-cell>
        </table:table-row>
        <table:table-row>
          <table:table-cell office:value-type="string" table:style-name="tablecell">
            <text:p text:style-name="tablealignleft">Betteln</text:p>
          </table:table-cell>
          <table:table-cell office:value-type="string" table:style-name="tablecell">
            <text:p text:style-name="tablealignleft">Ruft den Skill ab</text:p>
          </table:table-cell>
        </table:table-row>
        <table:table-row>
          <table:table-cell office:value-type="string" table:style-name="tablecell">
            <text:p text:style-name="tablealignleft">Enticement</text:p>
          </table:table-cell>
          <table:table-cell office:value-type="string" table:style-name="tablecell">
            <text:p text:style-name="tablealignleft">Auf VT deaktiviert</text:p>
          </table:table-cell>
        </table:table-row>
        <table:table-row>
          <table:table-cell office:value-type="string" table:style-name="tablecell">
            <text:p text:style-name="tablealignleft">Fallen Entschaerfen</text:p>
          </table:table-cell>
          <table:table-cell office:value-type="string" table:style-name="tablecell">
            <text:p text:style-name="tablealignleft">Ruft den Skill ab</text:p>
          </table:table-cell>
        </table:table-row>
        <table:table-row>
          <table:table-cell office:value-type="string" table:style-name="tablecell">
            <text:p text:style-name="tablealignleft">Forensik</text:p>
          </table:table-cell>
          <table:table-cell office:value-type="string" table:style-name="tablecell">
            <text:p text:style-name="tablealignleft">Auf VT keine Funktion</text:p>
          </table:table-cell>
        </table:table-row>
        <table:table-row>
          <table:table-cell office:value-type="string" table:style-name="tablecell">
            <text:p text:style-name="tablealignleft">Identifizieren</text:p>
          </table:table-cell>
          <table:table-cell office:value-type="string" table:style-name="tablecell">
            <text:p text:style-name="tablealignleft">Ruft den Skill ab</text:p>
          </table:table-cell>
        </table:table-row>
        <table:table-row>
          <table:table-cell office:value-type="string" table:style-name="tablecell">
            <text:p text:style-name="tablealignleft">Kraeuterkunde</text:p>
          </table:table-cell>
          <table:table-cell office:value-type="string" table:style-name="tablecell">
            <text:p text:style-name="tablealignleft">Ruft den Skill ab</text:p>
          </table:table-cell>
        </table:table-row>
        <table:table-row>
          <table:table-cell office:value-type="string" table:style-name="tablecell">
            <text:p text:style-name="tablealignleft">Identifizieren</text:p>
          </table:table-cell>
          <table:table-cell office:value-type="string" table:style-name="tablecell">
            <text:p text:style-name="tablealignleft">Ruft den Skill ab</text:p>
          </table:table-cell>
        </table:table-row>
        <table:table-row>
          <table:table-cell office:value-type="string" table:style-name="tablecell">
            <text:p text:style-name="tablealignleft">Meditieren</text:p>
          </table:table-cell>
          <table:table-cell office:value-type="string" table:style-name="tablecell">
            <text:p text:style-name="tablealignleft">Ruft den Skill ab</text:p>
          </table:table-cell>
        </table:table-row>
        <table:table-row>
          <table:table-cell office:value-type="string" table:style-name="tablecell">
            <text:p text:style-name="tablealignleft">Musizieren</text:p>
          </table:table-cell>
          <table:table-cell office:value-type="string" table:style-name="tablecell">
            <text:p text:style-name="tablealignleft">scheinbar auf VT deaktiviert</text:p>
          </table:table-cell>
        </table:table-row>
        <table:table-row>
          <table:table-cell office:value-type="string" table:style-name="tablecell">
            <text:p text:style-name="tablealignleft">Identifizieren</text:p>
          </table:table-cell>
          <table:table-cell office:value-type="string" table:style-name="tablecell">
            <text:p text:style-name="tablealignleft">Ruft den Skill ab</text:p>
          </table:table-cell>
        </table:table-row>
        <table:table-row>
          <table:table-cell office:value-type="string" table:style-name="tablecell">
            <text:p text:style-name="tablealignleft">Provocation</text:p>
          </table:table-cell>
          <table:table-cell office:value-type="string" table:style-name="tablecell">
            <text:p text:style-name="tablealignleft">Auf VT deaktiviert</text:p>
          </table:table-cell>
        </table:table-row>
        <table:table-row>
          <table:table-cell office:value-type="string" table:style-name="tablecell">
            <text:p text:style-name="tablealignleft">Identifizieren</text:p>
          </table:table-cell>
          <table:table-cell office:value-type="string" table:style-name="tablecell">
            <text:p text:style-name="tablealignleft">Ruft den Skill ab</text:p>
          </table:table-cell>
        </table:table-row>
        <table:table-row>
          <table:table-cell office:value-type="string" table:style-name="tablecell">
            <text:p text:style-name="tablealignleft">Schreiben</text:p>
          </table:table-cell>
          <table:table-cell office:value-type="string" table:style-name="tablecell">
            <text:p text:style-name="tablealignleft">Ruft den Skill ab</text:p>
          </table:table-cell>
        </table:table-row>
        <table:table-row>
          <table:table-cell office:value-type="string" table:style-name="tablecell">
            <text:p text:style-name="tablealignleft">Identifizieren</text:p>
          </table:table-cell>
          <table:table-cell office:value-type="string" table:style-name="tablecell">
            <text:p text:style-name="tablealignleft">Ruft den Skill ab</text:p>
          </table:table-cell>
        </table:table-row>
        <table:table-row>
          <table:table-cell office:value-type="string" table:style-name="tablecell">
            <text:p text:style-name="tablealignleft">Spuren lesen</text:p>
          </table:table-cell>
          <table:table-cell office:value-type="string" table:style-name="tablecell">
            <text:p text:style-name="tablealignleft">Ruft den Skill ab</text:p>
          </table:table-cell>
        </table:table-row>
        <table:table-row>
          <table:table-cell office:value-type="string" table:style-name="tablecell">
            <text:p text:style-name="tablealignleft">Taschendiebstahl</text:p>
          </table:table-cell>
          <table:table-cell office:value-type="string" table:style-name="tablecell">
            <text:p text:style-name="tablealignleft">Ruft den Skill ab</text:p>
          </table:table-cell>
        </table:table-row>
        <table:table-row>
          <table:table-cell office:value-type="string" table:style-name="tablecell">
            <text:p text:style-name="tablealignleft">Tiere zaehmen</text:p>
          </table:table-cell>
          <table:table-cell office:value-type="string" table:style-name="tablecell">
            <text:p text:style-name="tablealignleft">Ruft den Skill ab</text:p>
          </table:table-cell>
        </table:table-row>
        <table:table-row>
          <table:table-cell office:value-type="string" table:style-name="tablecell">
            <text:p text:style-name="tablealignleft">Tierkunde</text:p>
          </table:table-cell>
          <table:table-cell office:value-type="string" table:style-name="tablecell">
            <text:p text:style-name="tablealignleft">Ruft den Skill ab</text:p>
          </table:table-cell>
        </table:table-row>
        <table:table-row>
          <table:table-cell office:value-type="string" table:style-name="tablecell">
            <text:p text:style-name="tablealignleft">Verborgenes entdecken</text:p>
          </table:table-cell>
          <table:table-cell office:value-type="string" table:style-name="tablecell">
            <text:p text:style-name="tablealignleft">Ruft den Skill ab</text:p>
          </table:table-cell>
        </table:table-row>
        <table:table-row>
          <table:table-cell office:value-type="string" table:style-name="tablecell">
            <text:p text:style-name="tablealignleft">Vergiften</text:p>
          </table:table-cell>
          <table:table-cell office:value-type="string" table:style-name="tablecell">
            <text:p text:style-name="tablealignleft">Ruft den Skill ab</text:p>
          </table:table-cell>
        </table:table-row>
        <table:table-row>
          <table:table-cell office:value-type="string" table:style-name="tablecell">
            <text:p text:style-name="tablealignleft">Verstecken</text:p>
          </table:table-cell>
          <table:table-cell office:value-type="string" table:style-name="tablecell">
            <text:p text:style-name="tablealignleft">Ruft den Skill ab</text:p>
          </table:table-cell>
        </table:table-row>
        <table:table-row>
          <table:table-cell office:value-type="string" table:style-name="tablecell">
            <text:p text:style-name="tablealignleft">Waffenkunde</text:p>
          </table:table-cell>
          <table:table-cell office:value-type="string" table:style-name="tablecell">
            <text:p text:style-name="tablealignleft">Ruft den Skill ab</text:p>
          </table:table-cell>
        </table:table-row>
        <table:table-row>
          <table:table-cell office:value-type="string" table:style-name="tablecell">
            <text:p text:style-name="tablealignleft">Zauberkunde</text:p>
          </table:table-cell>
          <table:table-cell office:value-type="string" table:style-name="tablecell">
            <text:p text:style-name="tablealignleft">Ruft den Skill ab</text:p>
          </table:table-cell>
        </table:table-row>
        <table:table-row>
          <table:table-cell office:value-type="string" table:style-name="tablecell">
            <text:p text:style-name="tablealignleft">LastSkill</text:p>
          </table:table-cell>
          <table:table-cell office:value-type="string" table:style-name="tablecell"/>
          <table:table-cell office:value-type="string" table:style-name="tablecell">
            <text:p text:style-name="tablealignleft">Ruft den zuletzt benutzten Skill ab</text:p>
          </table:table-cell>
        </table:table-row>
        <table:table-row>
          <table:table-cell office:value-type="string" table:style-name="tablecell">
            <text:p text:style-name="tablealignleft">LastObjekt</text:p>
          </table:table-cell>
          <table:table-cell office:value-type="string" table:style-name="tablecell"/>
          <table:table-cell office:value-type="string" table:style-name="tablecell">
            <text:p text:style-name="tablealignleft">Benutzt den/das zuletzt benutzen Gegenstand/Objekt</text:p>
          </table:table-cell>
        </table:table-row>
        <table:table-row>
          <table:table-cell office:value-type="string" table:style-name="tablecell">
            <text:p text:style-name="tablealignleft">Bow</text:p>
          </table:table-cell>
          <table:table-cell office:value-type="string" table:style-name="tablecell"/>
          <table:table-cell office:value-type="string" table:style-name="tablecell">
            <text:p text:style-name="tablealignleft">Der Charakter verbeugt sich (Auf VT werden entsprechende Emotes bevorzugt)</text:p>
          </table:table-cell>
        </table:table-row>
        <table:table-row>
          <table:table-cell office:value-type="string" table:style-name="tablecell">
            <text:p text:style-name="tablealignleft">Salut</text:p>
          </table:table-cell>
          <table:table-cell office:value-type="string" table:style-name="tablecell"/>
          <table:table-cell office:value-type="string" table:style-name="tablecell">
            <text:p text:style-name="tablealignleft">Der Charakter macht eine Ehrbekundung (Auf VT werden entsprechende Emotes bevorzugt)</text:p>
          </table:table-cell>
        </table:table-row>
        <table:table-row>
          <table:table-cell office:value-type="string" table:style-name="tablecell">
            <text:p text:style-name="tablealignleft">QuitGame</text:p>
          </table:table-cell>
          <table:table-cell office:value-type="string" table:style-name="tablecell"/>
          <table:table-cell office:value-type="string" table:style-name="tablecell">
            <text:p text:style-name="tablealignleft">Öffnet die Abfrage zum Beenden des Spiels</text:p>
          </table:table-cell>
        </table:table-row>
        <table:table-row>
          <table:table-cell office:value-type="string" table:style-name="tablecell">
            <text:p text:style-name="tablealignleft">AllNames</text:p>
          </table:table-cell>
          <table:table-cell office:value-type="string" table:style-name="tablecell"/>
          <table:table-cell office:value-type="string" table:style-name="tablecell">
            <text:p text:style-name="tablealignleft">Zeigt alle Namen der Charaktere, NPC's und Tiere in der näheren Umgebung</text:p>
          </table:table-cell>
        </table:table-row>
        <table:table-row>
          <table:table-cell office:value-type="string" table:style-name="tablecell">
            <text:p text:style-name="tablealignleft">Salut</text:p>
          </table:table-cell>
          <table:table-cell office:value-type="string" table:style-name="tablecell"/>
          <table:table-cell office:value-type="string" table:style-name="tablecell">
            <text:p text:style-name="tablealignleft">Der Charakter macht eine Ehrbekundung (Auf VT werden entsprechende Emotes bevorzugt)</text:p>
          </table:table-cell>
        </table:table-row>
        <table:table-row>
          <table:table-cell office:value-type="string" table:style-name="tablecell">
            <text:p text:style-name="tablealignleft">LastTarget</text:p>
          </table:table-cell>
          <table:table-cell office:value-type="string" table:style-name="tablecell"/>
          <table:table-cell office:value-type="string" table:style-name="tablecell">
            <text:p text:style-name="tablealignleft">Wählt das letzte Ziel als nächstes Ziel</text:p>
          </table:table-cell>
        </table:table-row>
        <table:table-row>
          <table:table-cell office:value-type="string" table:style-name="tablecell">
            <text:p text:style-name="tablealignleft">TargetSelf</text:p>
          </table:table-cell>
          <table:table-cell office:value-type="string" table:style-name="tablecell"/>
          <table:table-cell office:value-type="string" table:style-name="tablecell">
            <text:p text:style-name="tablealignleft">Wählt den Charakter selbst als Ziel</text:p>
          </table:table-cell>
        </table:table-row>
        <table:table-row>
          <table:table-cell office:value-type="string" table:style-name="tablecell">
            <text:p text:style-name="tablealignleft">Salut</text:p>
          </table:table-cell>
          <table:table-cell office:value-type="string" table:style-name="tablecell"/>
          <table:table-cell office:value-type="string" table:style-name="tablecell">
            <text:p text:style-name="tablealignleft">Der Charakter macht eine Ehrbekundung (Auf VT werden entsprechende Emotes bevorzugt)</text:p>
          </table:table-cell>
        </table:table-row>
        <table:table-row>
          <table:table-cell office:value-type="string" table:style-name="tablecell" table:number-rows-spanned="2">
            <text:p text:style-name="tablealignleft">Arm/Disarm</text:p>
          </table:table-cell>
          <table:table-cell office:value-type="string" table:style-name="tablecell">
            <text:p text:style-name="tablealignleft">Left Hand</text:p>
          </table:table-cell>
          <table:table-cell office:value-type="string" table:style-name="tablecell">
            <text:p text:style-name="tablealignleft">Nimmt die, zuletzt aus der angegebenen Hand abgelegte, Waffe wieder oder legt diese erneut ab</text:p>
          </table:table-cell>
        </table:table-row>
        <table:table-row>
          <table:table-cell office:value-type="string" table:style-name="tablecell">
            <text:p text:style-name="tablealignleft">Right Hand</text:p>
          </table:table-cell>
          <table:table-cell office:value-type="string" table:style-name="tablecell">
            <text:p text:style-name="tablealignleft">Nimmt die, zuletzt aus der angegebenen Hand abgelegte, Waffe wieder oder legt diese erneut ab</text:p>
          </table:table-cell>
        </table:table-row>
        <table:table-row>
          <table:table-cell office:value-type="string" table:style-name="tablecell">
            <text:p text:style-name="tablealignleft">WaitForTarg</text:p>
          </table:table-cell>
          <table:table-cell office:value-type="string" table:style-name="tablecell"/>
          <table:table-cell office:value-type="string" table:style-name="tablecell">
            <text:p text:style-name="tablealignleft">Scheinbar keine Funktion auf VT</text:p>
          </table:table-cell>
        </table:table-row>
        <table:table-row>
          <table:table-cell office:value-type="string" table:style-name="tablecell">
            <text:p text:style-name="tablealignleft">TargetNext</text:p>
          </table:table-cell>
          <table:table-cell office:value-type="string" table:style-name="tablecell"/>
          <table:table-cell office:value-type="string" table:style-name="tablecell">
            <text:p text:style-name="tablealignleft">Wählt ein beliebiges neues Ziel(Lebewesen) in der Umgebung</text:p>
          </table:table-cell>
        </table:table-row>
        <table:table-row>
          <table:table-cell office:value-type="string" table:style-name="tablecell">
            <text:p text:style-name="tablealignleft">AttackLast</text:p>
          </table:table-cell>
          <table:table-cell office:value-type="string" table:style-name="tablecell"/>
          <table:table-cell office:value-type="string" table:style-name="tablecell">
            <text:p text:style-name="tablealignleft">Greift das letzte Ziel(Lebewesen) an, wenn man sich im Kampfmodus(War) befindet (LastTarget?!)</text:p>
          </table:table-cell>
        </table:table-row>
        <table:table-row>
          <table:table-cell office:value-type="string" table:style-name="tablecell">
            <text:p text:style-name="tablealignleft">Delay</text:p>
          </table:table-cell>
          <table:table-cell office:value-type="string" table:style-name="tablecell"/>
          <table:table-cell office:value-type="string" table:style-name="tablecell">
            <text:p text:style-name="tablealignleft">Keine erkennbare Funktion, vielleicht auf VT wegen möglichem Bugusing deaktiviert</text:p>
          </table:table-cell>
        </table:table-row>
        <table:table-row>
          <table:table-cell office:value-type="string" table:style-name="tablecell">
            <text:p text:style-name="tablealignleft">CloseGumps</text:p>
          </table:table-cell>
          <table:table-cell office:value-type="string" table:style-name="tablecell"/>
          <table:table-cell office:value-type="string" table:style-name="tablecell">
            <text:p text:style-name="tablealignleft">Schließt alle geöffneten Charakterfenster, Taschen und ähnliches</text:p>
          </table:table-cell>
        </table:table-row>
        <table:table-row>
          <table:table-cell office:value-type="string" table:style-name="tablecell">
            <text:p text:style-name="tablealignleft">AlwaysRun</text:p>
          </table:table-cell>
          <table:table-cell office:value-type="string" table:style-name="tablecell"/>
          <table:table-cell office:value-type="string" table:style-name="tablecell">
            <text:p text:style-name="tablealignleft">Der Charakter rennt beim Bewegen immer, einfaches Gehen nicht möglich (nicht unbedingt erwünscht auf VT)</text:p>
          </table:table-cell>
        </table:table-row>
        <table:table-row>
          <table:table-cell office:value-type="string" table:style-name="tablecell">
            <text:p text:style-name="tablealignleft">SaveDesktop</text:p>
          </table:table-cell>
          <table:table-cell office:value-type="string" table:style-name="tablecell"/>
          <table:table-cell office:value-type="string" table:style-name="tablecell">
            <text:p text:style-name="tablealignleft">Obwohl Meldung, scheinbar nicht Funktionsfähig auf VT</text:p>
          </table:table-cell>
        </table:table-row>
        <table:table-row>
          <table:table-cell office:value-type="string" table:style-name="tablecell">
            <text:p text:style-name="tablealignleft">KillGumpOpen</text:p>
          </table:table-cell>
          <table:table-cell office:value-type="string" table:style-name="tablecell"/>
          <table:table-cell office:value-type="string" table:style-name="tablecell">
            <text:p text:style-name="tablealignleft">Scheinbar keine Funktion auf VT</text:p>
          </table:table-cell>
        </table:table-row>
        <table:table-row>
          <table:table-cell office:value-type="string" table:style-name="tablecell">
            <text:p text:style-name="tablealignleft">WresDisarm</text:p>
          </table:table-cell>
          <table:table-cell office:value-type="string" table:style-name="tablecell"/>
          <table:table-cell office:value-type="string" table:style-name="tablecell">
            <text:p text:style-name="tablealignleft">Scheinbar keine Funktion auf VT</text:p>
          </table:table-cell>
        </table:table-row>
        <table:table-row>
          <table:table-cell office:value-type="string" table:style-name="tablecell">
            <text:p text:style-name="tablealignleft">WresStun</text:p>
          </table:table-cell>
          <table:table-cell office:value-type="string" table:style-name="tablecell"/>
          <table:table-cell office:value-type="string" table:style-name="tablecell">
            <text:p text:style-name="tablealignleft">Scheinbar keine Funktion auf VT</text:p>
          </table:table-cell>
        </table:table-row>
      </table:table>
      <text:h text:style-name="Heading_20_3" text:outline-level="3"><text:bookmark-start text:name="__RefHeading___besondere_makros_13"/><text:bookmark-start text:name="besondere_makros"/>Besondere Makros<text:bookmark-end text:name="__RefHeading___besondere_makros_13"/><text:bookmark-end text:name="besondere_makros"/></text:h>
      <text:p text:style-name="Text_20_body">Die Folgenden Makros gehören ebenfalls zu der Liste, aber zu denen werden noch einige wichtige Punkte ergänzt.</text:p>
      <text:h text:style-name="Heading_20_4" text:outline-level="4"><text:bookmark-start text:name="__RefHeading___say-makro_14"/><text:bookmark-start text:name="say-makro"/>Say-Makro<text:bookmark-end text:name="__RefHeading___say-makro_14"/><text:bookmark-end text:name="say-makro"/></text:h>
      <table:table table:style-name="Table">
        <table:table-column/>
        <table:table-column/>
        <table:table-column/>
        <table:table-row>
          <table:table-cell office:value-type="string" table:style-name="tableheader">
            <text:p text:style-name="Table_20_Heading">Befehl</text:p>
          </table:table-cell>
          <table:table-cell office:value-type="string" table:style-name="tableheader">
            <text:p text:style-name="Table_20_Heading">mögliche Folgebefehle</text:p>
          </table:table-cell>
          <table:table-cell office:value-type="string" table:style-name="tableheader">
            <text:p text:style-name="Table_20_Heading">Erklärung</text:p>
          </table:table-cell>
        </table:table-row>
        <table:table-row>
          <table:table-cell office:value-type="string" table:style-name="tablecell">
            <text:p text:style-name="tablealignleft">Say</text:p>
          </table:table-cell>
          <table:table-cell office:value-type="string" table:style-name="tablecell">
            <text:p text:style-name="tablealignleft">{belieber Text}</text:p>
          </table:table-cell>
          <table:table-cell office:value-type="string" table:style-name="tablecell">
            <text:p text:style-name="tablealignleft">Gibt einen {beliebigen Text} aus</text:p>
          </table:table-cell>
        </table:table-row>
      </table:table>
      <text:p text:style-name="Text_20_body"> <text:line-break/>Da man mit diesem Makro beliebige Texte ausgeben kann ist er sehr vielseitig. Als reines Automatisieren von Emoteabläufen oder Grüßen ist er nicht gern gesehen auf VT. Allerdings ist er für Tierzähmer oder für jene, die viel mit dem Schiff reisen sehr nützlich. So lassen sich Ausdrücke wie „all stay“ oder „forward“ auf entsprechende Tasten legen und bei wirklicher Vielnutzung einfach abrufen.</text:p>
      <text:p text:style-name="Text_20_body">Außerdem ist es über diesen Befehl auch möglich Spielbefehle auf einen Hotkey zu legen zum Beispiel für die Mitglieder der Religionsgemeinschaften ein „.ritual 1“, um das 1. Wunder des jeweiligen Glaubens abzurufen.</text:p>
      <text:p text:style-name="Text_20_body">Ebenso ist es für Magier möglich einzelne Zauber aus Angarath's Kreis, über zum Beispiel ein einfaches „.lostcircle 1“, für den ersten Zauber, aus diesem Kreis, abzurufen.</text:p>
      <text:h text:style-name="Heading_20_4" text:outline-level="4"><text:bookmark-start text:name="__RefHeading___paste-makro_15"/><text:bookmark-start text:name="paste-makro"/>Paste-Makro<text:bookmark-end text:name="__RefHeading___paste-makro_15"/><text:bookmark-end text:name="paste-makro"/></text:h>
      <table:table table:style-name="Table">
        <table:table-column/>
        <table:table-column/>
        <table:table-column/>
        <table:table-row>
          <table:table-cell office:value-type="string" table:style-name="tableheader">
            <text:p text:style-name="Table_20_Heading">Befehl</text:p>
          </table:table-cell>
          <table:table-cell office:value-type="string" table:style-name="tableheader">
            <text:p text:style-name="Table_20_Heading">mögliche Folgebefehle</text:p>
          </table:table-cell>
          <table:table-cell office:value-type="string" table:style-name="tableheader">
            <text:p text:style-name="Table_20_Heading">Erklärung</text:p>
          </table:table-cell>
        </table:table-row>
        <table:table-row>
          <table:table-cell office:value-type="string" table:style-name="tablecell">
            <text:p text:style-name="tablealignleft">Paste</text:p>
          </table:table-cell>
          <table:table-cell office:value-type="string" table:style-name="tablecell"/>
          <table:table-cell office:value-type="string" table:style-name="tablecell">
            <text:p text:style-name="tablealignleft">Gibt einen Text aus dem Zwischenspeicher aus</text:p>
          </table:table-cell>
        </table:table-row>
      </table:table>
      <text:p text:style-name="Text_20_body">Über diesen Makro kann man einen zuvor gespeicherten Text ins Spiel übertragen. Zur Ausgabe in der Sprachzeile taugt dieser Befehl leider garnicht, da er dennoch, nach dem Füllen der Sprachzeile nicht fortsetzt, da empfielt sich dann eher ein Textreader oder ähnliches. ABER, um einen zuvor in einem beliebigen Textprogramm geschriebenen Text oder eine Geschichte auf ein Buch im Spiel zu übertragen, funktioniert dieser Befehl ausgezeichnet und überträgt Abschnitte bis auf 8 Seiten in einem Buch im Spiel, mit einem Klick. Dabei geht man wie folgt vor:</text:p>
      <text:list text:style-name="List_20_1" text:continue-numbering="false">
        <text:list-item>
          <text:p text:style-name="List_20_1_Content_First"> Abschnitt eines Textes Kopieren</text:p>
        </text:list-item>
        <text:list-item>
          <text:p text:style-name="List_20_1_Content"> Ultima Online öffnen/starten</text:p>
        </text:list-item>
        <text:list-item>
          <text:p text:style-name="List_20_1_Content"> Ein Buch im Spiel öffnen und auf die erste freie Zeile Klicken</text:p>
        </text:list-item>
        <text:list-item>
          <text:p text:style-name="List_20_1_Content"> Dann den Hotkey drücken(Es empfielt sich, dabei eine Zusatztaste zu belegen, da sonst der Buchstabe, der Taste, ebenfalls eingetragen wird„</text:p>
        </text:list-item>
        <text:list-item>
          <text:p text:style-name="List_20_1_Content_Last"> Fertig</text:p>
        </text:list-item>
      </text:list>
      <text:h text:style-name="Heading_20_4" text:outline-level="4"><text:bookmark-start text:name="__RefHeading___spell-makros_16"/><text:bookmark-start text:name="spell-makros"/>Spell-Makros<text:bookmark-end text:name="__RefHeading___spell-makros_16"/><text:bookmark-end text:name="spell-makros"/></text:h>
      <table:table table:style-name="Table">
        <table:table-column/>
        <table:table-column/>
        <table:table-column/>
        <table:table-row>
          <table:table-cell office:value-type="string" table:style-name="tableheader">
            <text:p text:style-name="Table_20_Heading">Befehl</text:p>
          </table:table-cell>
          <table:table-cell office:value-type="string" table:style-name="tableheader">
            <text:p text:style-name="Table_20_Heading">mögliche Folgebefehle</text:p>
          </table:table-cell>
          <table:table-cell office:value-type="string" table:style-name="tableheader">
            <text:p text:style-name="Table_20_Heading">Erklärung</text:p>
          </table:table-cell>
        </table:table-row>
        <table:table-row>
          <table:table-cell office:value-type="string" table:style-name="tablecell">
            <text:p text:style-name="tablealignleft">CastSpell</text:p>
          </table:table-cell>
          <table:table-cell office:value-type="string" table:style-name="tablecell">
            <text:p text:style-name="tablealignleft">{beliebiger Zauber}</text:p>
          </table:table-cell>
          <table:table-cell office:value-type="string" table:style-name="tablecell">
            <text:p text:style-name="tablealignleft">Führt einen {beliebigen Zauber} aus</text:p>
          </table:table-cell>
        </table:table-row>
        <table:table-row>
          <table:table-cell office:value-type="string" table:style-name="tablecell">
            <text:p text:style-name="tablealignleft">LastSpell</text:p>
          </table:table-cell>
          <table:table-cell office:value-type="string" table:style-name="tablecell"/>
          <table:table-cell office:value-type="string" table:style-name="tablecell">
            <text:p text:style-name="tablealignleft">Führt den zuletzt ausgeführen Zauber erneut aus</text:p>
          </table:table-cell>
        </table:table-row>
      </table:table>
      <text:p text:style-name="Text_20_body">Über den einfachen „CastSpell“ Makro lassen sich alle normalen, in Ultima Online enthaltenen und auf VT unterstützten, Zauber über den entsprechenden FOLGEBEFEHL abrufen. Allerdings muss der abgerufene Zauber in dem entsprechenden Zauberbuch sein, was man gerade mit sich führt und die Reagenzien ebenso vorhanden sein. Sollte man zwei Zauberbücher mit sich führen, genügt zuvor das Buch, mit dem entsprechenden Zauber, zu öffnen und wieder zu schließen. Die über „CastSpell“ auswählbaren Folgebefehle bestehen leider aus den ursprünglichen englischen Namen der Zauber, sollte doch jemand nicht weiter wissen, empfehle ich ihm erneut einen Blick in die Zauberliste.</text:p>
      <text:p text:style-name="Text_20_body">Beim „LastSpell“ Makro wird der letzte zuvor ausgeführe Zauber abgerufen und gesprochen. Da jedoch viele Zauber ein Ziel brauchen, lohnt es sich dort, wie auch beim „CastSpell“, je nach Zauber mit einem „LastTarget“ oder „TargetSelf“ makro in der nächsten Zeile fortzusetzen. Das könnte dann wie folgt aussehen, wobei die belegten Tasten natürlich frei wählbar sind.</text:p>
      <text:p text:style-name="Preformatted_20_Text"><text:line-break/>F2 0 0 0<text:line-break/>CastSpell Heal<text:line-break/>TargetSelf<text:line-break/>########<text:line-break/></text:p>
      <text:p text:style-name="Text_20_body">Für einen Heilzauber auf sich selbst oder</text:p>
      <text:p text:style-name="Preformatted_20_Text">F3 0 0 0<text:line-break/>CastSpell Energy Bolt<text:line-break/>LastTarget<text:line-break/>########<text:line-break/></text:p>
      <text:p text:style-name="Text_20_body">für einen Angriffzauber auf das letzte Ziel.</text:p>
      <text:h text:style-name="Heading_20_4" text:outline-level="4"><text:bookmark-start text:name="__RefHeading___circletrans-makro_17"/><text:bookmark-start text:name="circletrans-makro"/>CircleTrans-Makro<text:bookmark-end text:name="__RefHeading___circletrans-makro_17"/><text:bookmark-end text:name="circletrans-makro"/></text:h>
      <table:table table:style-name="Table">
        <table:table-column/>
        <table:table-column/>
        <table:table-column/>
        <table:table-row>
          <table:table-cell office:value-type="string" table:style-name="tableheader">
            <text:p text:style-name="Table_20_Heading">Befehl</text:p>
          </table:table-cell>
          <table:table-cell office:value-type="string" table:style-name="tableheader">
            <text:p text:style-name="Table_20_Heading">mögliche Folgebefehle</text:p>
          </table:table-cell>
          <table:table-cell office:value-type="string" table:style-name="tableheader">
            <text:p text:style-name="Table_20_Heading">Erklärung</text:p>
          </table:table-cell>
        </table:table-row>
        <table:table-row>
          <table:table-cell office:value-type="string" table:style-name="tablecell">
            <text:p text:style-name="tablealignleft">CircleTrans</text:p>
          </table:table-cell>
          <table:table-cell office:value-type="string" table:style-name="tablecell"/>
          <table:table-cell office:value-type="string" table:style-name="tablecell">
            <text:p text:style-name="tablealignleft">Aktiviert/Deaktiviert den Unsichtbarkeitsradius, um den Charakter</text:p>
          </table:table-cell>
        </table:table-row>
      </table:table>
      <text:p text:style-name="Text_20_body">Der Unsichtbarkeitsradius, im Ultima Online Menü auch als Unsichtbarkeitsfunktion bezeichnet, ist eine Funktion, die in einem eingestellten Radius alle Static Items durchleuchtet und so den Sichtradius erheblich verbessern kann, wenn es darum geht, verdecktes zu suchen. Die Option lässt sich eigentlich recht einfach im Ultima Online Menue einstellen und ebenso einfach an- und ausschalten. Wer dies sehr oft nutzt, oder es gerne auf einen Tastendruck an- und ausschalten möchte, für den empfielt sich einen entsprechenden „CircleTrans“ Makro zu legen. Die Feineinstellung am Unsichtbarkeitsradius muss dennoch einmal im Menue vorgenommen werden.</text:p>
      <text:h text:style-name="Heading_20_2" text:outline-level="2"><text:bookmark-start text:name="__RefHeading___oft_genutze_makros_aktionen_18"/><text:bookmark-start text:name="oft_genutze_makros_aktionen"/>Oft genutze Makros/Aktionen<text:bookmark-end text:name="__RefHeading___oft_genutze_makros_aktionen_18"/><text:bookmark-end text:name="oft_genutze_makros_aktionen"/></text:h>
      <text:list text:style-name="List_20_1" text:continue-numbering="false">
        <text:list-item>
          <text:p text:style-name="List_20_1_Content_First"> Last Object - wählt den letzten benutzen Gegenstand</text:p>
        </text:list-item>
        <text:list-item>
          <text:p text:style-name="List_20_1_Content"> Last Skill - wählt den letzten benutzen Skill</text:p>
        </text:list-item>
        <text:list-item>
          <text:p text:style-name="List_20_1_Content"> Last Spell - der letzte benutzte Zauberspruch</text:p>
        </text:list-item>
        <text:list-item>
          <text:p text:style-name="List_20_1_Content"> Last Target - zielt wieder auf das letzte Ziel</text:p>
        </text:list-item>
        <text:list-item>
          <text:p text:style-name="List_20_1_Content"> Target Self - zielt auf den eigenen Char</text:p>
        </text:list-item>
        <text:list-item>
          <text:p text:style-name="List_20_1_Content"> Arm/Disarm(left/right) - nimmt den Gegenstand der vorher mit dem Makro aus der Hand gelegt wurde wieder in die Hand (z.B. Schwert/Schild)</text:p>
        </text:list-item>
        <text:list-item>
          <text:p text:style-name="List_20_1_Content"> All Names - Zeigt alle Spieler, NPCs und Leichen an</text:p>
        </text:list-item>
        <text:list-item>
          <text:p text:style-name="List_20_1_Content_Last"> Circle Trans - Lässt Mauern, Bäume und ähnliches um dich herum durchsichtig werden. Den Radius kannst du in den Optionen einstellen</text:p>
        </text:list-item>
      </text:list>
      <text:p text:style-name="Text_20_body">Diese Makros/Aktionen sollte man immer auf je einer Taste haben, die man schnell erreicht. Ihr Vorteil besteht klar darin, wenn man eine Aktion mehrfach wiederholen will. Zum Beispiel Feuerholz hacken. Einmal das Messer mit einem Baum benutzen, und dann nur noch abwechselt die beiden Tasten für „Last Object“ und „Last Target“ drücken, oder man setzt sie hintereinander ein und führt so beide Aktionen direkt mit einem einzigen Knopfdruck a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4::49:47</meta:creation-date>
    <dc:creator>Generated</dc:creator>
    <dc:date>2026-09-10T04::49:47</dc:date>
    <dc:language>en-US</dc:language>
    <meta:editing-cycles>1</meta:editing-cycles>
    <meta:editing-duration>PT0S</meta:editing-duration>
    <dc:title>technik:makro</dc:title>
  </office:meta>
</office:document-meta>
</file>