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ac13ff5030d7bd6ac45748244569c1.png"/>
  <manifest:file-entry manifest:media-type="image/png" manifest:full-path="Pictures/a138152cb1f0e1666356e0dab71f51f0.png"/>
  <manifest:file-entry manifest:media-type="image/png" manifest:full-path="Pictures/85f87887d300fc125ea1f048e72d0c4e.png"/>
  <manifest:file-entry manifest:media-type="image/jpeg" manifest:full-path="Pictures/0da42cbd6f03417db6aaf36d97760dc8.jpg"/>
  <manifest:file-entry manifest:media-type="image/jpeg" manifest:full-path="Pictures/3f969264a18c5421a5b3a4412b354a54.jpg"/>
  <manifest:file-entry manifest:media-type="image/jpeg" manifest:full-path="Pictures/467eae50e9eeecfe7e35fdec844ec583.jpg"/>
  <manifest:file-entry manifest:media-type="image/jpeg" manifest:full-path="Pictures/b76e46d3d47e3b33c828dd609544e5b8.jpg"/>
  <manifest:file-entry manifest:media-type="image/jpeg" manifest:full-path="Pictures/5a21ac340c920db2387c7d4f71309f1f.jpg"/>
  <manifest:file-entry manifest:media-type="image/jpeg" manifest:full-path="Pictures/d51e02482022eefad0f69acaa2237b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verdata"/><text:bookmark-start text:name="__RefHeading___verdata_patches_1"/><text:bookmark-start text:name="verdata_patches"/>Verdata Patches<text:bookmark-end text:name="__RefHeading___verdata_patches_1"/><text:bookmark-end text:name="verdata_patches"/></text:h>
      <text:p text:style-name="Text_20_body">Eine Übersicht der möglichen Verdata Patches.</text:p>
      <text:h text:style-name="Heading_20_2" text:outline-level="2"><text:bookmark-start text:name="__RefHeading___dark_desktop_2"/><text:bookmark-start text:name="dark_desktop"/>Dark Desktop<text:bookmark-end text:name="__RefHeading___dark_desktop_2"/><text:bookmark-end text:name="dark_desktop"/></text:h>
      <text:p text:style-name="Text_20_body">Quelle: <text:a xlink:type="simple" xlink:href="http://www.uo-pixel.de/desktop/dtop/" text:style-name="Internet_20_link" text:visited-style-name="Visited_20_Internet_20_Link">UO-Pixel</text:a></text:p>
      <text:p text:style-name="Text_20_body"><draw:frame draw:style-name="media" draw:name="0" text:anchor-type="as-char" draw:z-index="0" svg:width="10.583333333333cm" svg:height="17.827699530516cm"><draw:image xlink:href="Pictures/66ac13ff5030d7bd6ac45748244569c1.png" xlink:type="simple" xlink:show="embed" xlink:actuate="onLoad"/></draw:frame></text:p>
      <text:p text:style-name="Horizontal_20_Line"/>
      <text:h text:style-name="Heading_20_2" text:outline-level="2"><text:bookmark-start text:name="__RefHeading___rose_desktop_3"/><text:bookmark-start text:name="rose_desktop"/>Rose Desktop<text:bookmark-end text:name="__RefHeading___rose_desktop_3"/><text:bookmark-end text:name="rose_desktop"/></text:h>
      <text:p text:style-name="Text_20_body">Quelle: <text:a xlink:type="simple" xlink:href="http://www.uo-pixel.de/desktop/dtop/" text:style-name="Internet_20_link" text:visited-style-name="Visited_20_Internet_20_Link">UO-Pixel</text:a></text:p>
      <text:p text:style-name="Text_20_body"><draw:frame draw:style-name="media" draw:name="1" text:anchor-type="as-char" draw:z-index="1" svg:width="10.583333333333cm" svg:height="26.071138211382cm"><draw:image xlink:href="Pictures/a138152cb1f0e1666356e0dab71f51f0.png" xlink:type="simple" xlink:show="embed" xlink:actuate="onLoad"/></draw:frame></text:p>
      <text:p text:style-name="Horizontal_20_Line"/>
      <text:h text:style-name="Heading_20_2" text:outline-level="2"><text:bookmark-start text:name="__RefHeading___dunkelelfen_desktop_4"/><text:bookmark-start text:name="dunkelelfen_desktop"/>Dunkelelfen Desktop<text:bookmark-end text:name="__RefHeading___dunkelelfen_desktop_4"/><text:bookmark-end text:name="dunkelelfen_desktop"/></text:h>
      <text:p text:style-name="Text_20_body">Quelle: <text:a xlink:type="simple" xlink:href="http://www.uo-pixel.de/desktop/dtop/" text:style-name="Internet_20_link" text:visited-style-name="Visited_20_Internet_20_Link">UO-Pixel</text:a></text:p>
      <text:p text:style-name="Text_20_body"><draw:frame draw:style-name="media" draw:name="2" text:anchor-type="as-char" draw:z-index="2" svg:width="10.583333333333cm" svg:height="25.830147551979cm"><draw:image xlink:href="Pictures/85f87887d300fc125ea1f048e72d0c4e.png" xlink:type="simple" xlink:show="embed" xlink:actuate="onLoad"/></draw:frame></text:p>
      <text:p text:style-name="Horizontal_20_Line"/>
      <text:h text:style-name="Heading_20_2" text:outline-level="2"><text:bookmark-start text:name="__RefHeading___elfen_desktop_5"/><text:bookmark-start text:name="elfen_desktop"/>Elfen Desktop<text:bookmark-end text:name="__RefHeading___elfen_desktop_5"/><text:bookmark-end text:name="elfen_desktop"/></text:h>
      <text:p text:style-name="Text_20_body">Quelle: <text:a xlink:type="simple" xlink:href="http://uoo.su/uo-desktop/desks_e.htm" text:style-name="Internet_20_link" text:visited-style-name="Visited_20_Internet_20_Link">UO-Desktop</text:a></text:p>
      <text:p text:style-name="Text_20_body"><draw:frame draw:style-name="media" draw:name="3" text:anchor-type="as-char" draw:z-index="3" svg:width="10.583333333333cm" svg:height="7.4517415364583cm"><draw:image xlink:href="Pictures/0da42cbd6f03417db6aaf36d97760dc8.jpg" xlink:type="simple" xlink:show="embed" xlink:actuate="onLoad"/></draw:frame></text:p>
      <text:p text:style-name="Horizontal_20_Line"/>
      <text:h text:style-name="Heading_20_2" text:outline-level="2"><text:bookmark-start text:name="__RefHeading___zwergen_desktop_6"/><text:bookmark-start text:name="zwergen_desktop"/>Zwergen Desktop<text:bookmark-end text:name="__RefHeading___zwergen_desktop_6"/><text:bookmark-end text:name="zwergen_desktop"/></text:h>
      <text:p text:style-name="Text_20_body">Quelle: <text:a xlink:type="simple" xlink:href="http://uoo.su/uo-desktop/desks_e.htm" text:style-name="Internet_20_link" text:visited-style-name="Visited_20_Internet_20_Link">UO-Desktop</text:a></text:p>
      <text:p text:style-name="Text_20_body"><draw:frame draw:style-name="media" draw:name="4" text:anchor-type="as-char" draw:z-index="4" svg:width="10.583333333333cm" svg:height="7.410400390625cm"><draw:image xlink:href="Pictures/3f969264a18c5421a5b3a4412b354a54.jpg" xlink:type="simple" xlink:show="embed" xlink:actuate="onLoad"/></draw:frame></text:p>
      <text:p text:style-name="Horizontal_20_Line"/>
      <text:h text:style-name="Heading_20_2" text:outline-level="2"><text:bookmark-start text:name="__RefHeading___keltischer_desktop_7"/><text:bookmark-start text:name="keltischer_desktop"/>Keltischer Desktop<text:bookmark-end text:name="__RefHeading___keltischer_desktop_7"/><text:bookmark-end text:name="keltischer_desktop"/></text:h>
      <text:p text:style-name="Text_20_body">Quelle: <text:a xlink:type="simple" xlink:href="http://uoo.su/uo-desktop/desks_e.htm" text:style-name="Internet_20_link" text:visited-style-name="Visited_20_Internet_20_Link">UO-Desktop</text:a></text:p>
      <text:p text:style-name="Text_20_body"><draw:frame draw:style-name="media" draw:name="5" text:anchor-type="as-char" draw:z-index="5" svg:width="10.583333333333cm" svg:height="7.4207356770833cm"><draw:image xlink:href="Pictures/467eae50e9eeecfe7e35fdec844ec583.jpg" xlink:type="simple" xlink:show="embed" xlink:actuate="onLoad"/></draw:frame></text:p>
      <text:p text:style-name="Horizontal_20_Line"/>
      <text:h text:style-name="Heading_20_2" text:outline-level="2"><text:bookmark-start text:name="__RefHeading___drachen_desktop_8"/><text:bookmark-start text:name="drachen_desktop"/>Drachen Desktop<text:bookmark-end text:name="__RefHeading___drachen_desktop_8"/><text:bookmark-end text:name="drachen_desktop"/></text:h>
      <text:p text:style-name="Text_20_body">Quelle: <text:a xlink:type="simple" xlink:href="http://uoo.su/uo-desktop/desks_e.htm" text:style-name="Internet_20_link" text:visited-style-name="Visited_20_Internet_20_Link">UO-Desktop</text:a></text:p>
      <text:p text:style-name="Text_20_body"><draw:frame draw:style-name="media" draw:name="6" text:anchor-type="as-char" draw:z-index="6" svg:width="10.583333333333cm" svg:height="7.410400390625cm"><draw:image xlink:href="Pictures/b76e46d3d47e3b33c828dd609544e5b8.jpg" xlink:type="simple" xlink:show="embed" xlink:actuate="onLoad"/></draw:frame></text:p>
      <text:p text:style-name="Horizontal_20_Line"/>
      <text:h text:style-name="Heading_20_2" text:outline-level="2"><text:bookmark-start text:name="__RefHeading___arcadium_desktop_9"/><text:bookmark-start text:name="arcadium_desktop"/>Arcadium Desktop<text:bookmark-end text:name="__RefHeading___arcadium_desktop_9"/><text:bookmark-end text:name="arcadium_desktop"/></text:h>
      <text:p text:style-name="Text_20_body">Quelle: <text:a xlink:type="simple" xlink:href="http://uoo.su/uo-desktop/desks_e.htm" text:style-name="Internet_20_link" text:visited-style-name="Visited_20_Internet_20_Link">UO-Desktop</text:a></text:p>
      <text:p text:style-name="Text_20_body"><draw:frame draw:style-name="media" draw:name="7" text:anchor-type="as-char" draw:z-index="7" svg:width="10.583333333333cm" svg:height="7.410400390625cm"><draw:image xlink:href="Pictures/5a21ac340c920db2387c7d4f71309f1f.jpg" xlink:type="simple" xlink:show="embed" xlink:actuate="onLoad"/></draw:frame></text:p>
      <text:p text:style-name="Horizontal_20_Line"/>
      <text:h text:style-name="Heading_20_2" text:outline-level="2"><text:bookmark-start text:name="__RefHeading___zauber_10"/><text:bookmark-start text:name="zauber"/>Zauber<text:bookmark-end text:name="__RefHeading___zauber_10"/><text:bookmark-end text:name="zauber"/></text:h>
      <text:p text:style-name="Text_20_body">Quelle: <text:a xlink:type="simple" xlink:href="http://www.uo-pixel.de/desktop/dtop/" text:style-name="Internet_20_link" text:visited-style-name="Visited_20_Internet_20_Link">UO-Pixel</text:a></text:p>
      <text:p text:style-name="Text_20_body"><text:span text:style-name="Strong_20_Emphasis">Hinweis:</text:span> Kann mit anderen Desktops Kombiniert werden. </text:p>
      <text:p text:style-name="Text_20_body"><draw:frame draw:style-name="media" draw:name="8" text:anchor-type="as-char" draw:z-index="8" svg:width="10.583333333333cm" svg:height="5.1174801362089cm"><draw:image xlink:href="Pictures/d51e02482022eefad0f69acaa2237b6f.jpg" xlink:type="simple" xlink:show="embed" xlink:actuate="onLoad"/></draw:frame></text:p>
      <text:p text:style-name="Horizontal_20_Line"/>
      <text:h text:style-name="Heading_20_1" text:outline-level="1"><text:bookmark-start text:name="__RefHeading___installation_11"/><text:bookmark-start text:name="installation"/>Installation<text:bookmark-end text:name="__RefHeading___installation_11"/><text:bookmark-end text:name="installation"/></text:h>
      <text:p text:style-name="Text_20_body">Einfach das Zip Archiv entpacken im Anschluss findet ihr im <text:span text:style-name="Strong_20_Emphasis">Rose Edition/Desktops</text:span> Ordner die verschiedenen Grafischen Desktops in ihren Unterordnern für Ultima Online.</text:p>
      <text:p text:style-name="Text_20_body">Wir Kopieren die <text:span text:style-name="Strong_20_Emphasis">VerdataPatcher.exe</text:span> in unseren <text:span text:style-name="Strong_20_Emphasis">Rose Edition</text:span> Ordner im Anschluss </text:p>
      <text:p text:style-name="Text_20_body">Nun wählen wir einen unserer Grafik Patches und kopieren die <text:span text:style-name="Strong_20_Emphasis">patchdata.mul</text:span> und die <text:span text:style-name="Strong_20_Emphasis">fonts.mul</text:span> falls vorhanden in den Rose Edition Ordner. </text:p>
      <text:p text:style-name="Text_20_body">Jetzt starten wir die <text:span text:style-name="Strong_20_Emphasis">VerdataPatcher.exe</text:span> und klicken auf GO, im Anschluss erhalten wir eine Rückmeldung wenn es Funktioniert hat.</text:p>
      <text:p text:style-name="Text_20_body">Nun Löschen wir die <text:span text:style-name="Strong_20_Emphasis">VerdataPatcher.exe</text:span> samt der <text:span text:style-name="Strong_20_Emphasis">Patchdata.mul</text:span> und kopieren den Inhalt des Rose Edition Ordners bis auf den <text:span text:style-name="Strong_20_Emphasis">Desktops</text:span> Ordner. In Unsere Vespertales Ultima Online Installation.</text:p>
      <text:p text:style-name="Text_20_body">Nun starten wir <text:span text:style-name="Strong_20_Emphasis">ClassicUOLauncher.exe</text:span> und sollten Ingame das Ergebnis des Updates sehen.</text:p>
      <text:p text:style-name="Horizontal_20_Line"/>
      <text:h text:style-name="Heading_20_1" text:outline-level="1"><text:bookmark-start text:name="__RefHeading___entfernen_der_grafik_updates_12"/><text:bookmark-start text:name="entfernen_der_grafik_updates"/>Entfernen der Grafik Updates<text:bookmark-end text:name="__RefHeading___entfernen_der_grafik_updates_12"/><text:bookmark-end text:name="entfernen_der_grafik_updates"/></text:h>
      <text:p text:style-name="Text_20_body">Ihr müsst die Verdata.mul aus eurer Ultima Online Installation Löschen. Sowie Fonts-Backup.zip aus den Desktop Ordner der Verdata Patches entpacken (fonts.mul) und in eure Vespertales Ultima Online Installation ersetzen.</text:p>
      <text:p text:style-name="Horizontal_20_Line"/>
      <text:h text:style-name="Heading_20_1" text:outline-level="1"><text:bookmark-start text:name="__RefHeading___ersatz_verdata_fuer_ein_neues_grafik_update_13"/><text:bookmark-start text:name="ersatz_verdata_fuer_ein_neues_grafik_update"/>Ersatz Verdata für ein neues Grafik Update<text:bookmark-end text:name="__RefHeading___ersatz_verdata_fuer_ein_neues_grafik_update_13"/><text:bookmark-end text:name="ersatz_verdata_fuer_ein_neues_grafik_update"/></text:h>
      <text:p text:style-name="Text_20_body">Die Ersatz Verdata findet ihr im Desktops Ordner als Verdata-Backup zip.</text:p>
      <text:p text:style-name="Text_20_body">Bei manchen Desktops wurde die fonts.mul im Spiel ersetzt daher empfiehlt es sich die Original wieder zu nutzen. Ein Backup findet ihr im Rose Edition Desktop Ordner.</text:p>
      <text:p text:style-name="Horizontal_20_Line"/>
      <text:h text:style-name="Heading_20_1" text:outline-level="1"><text:bookmark-start text:name="__RefHeading___das_falsche_status_gump_wird_angezeigt_14"/><text:bookmark-start text:name="das_falsche_status_gump_wird_angezeigt"/>Das falsche Status Gump wird angezeigt<text:bookmark-end text:name="__RefHeading___das_falsche_status_gump_wird_angezeigt_14"/><text:bookmark-end text:name="das_falsche_status_gump_wird_angezeigt"/></text:h>
      <text:p text:style-name="Text_20_body">In den Optionen General - Gumps &amp; Context <text:span text:style-name="Strong_20_Emphasis">Use Old Status Gump</text:span> aktiv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9::09:43</meta:creation-date>
    <dc:creator>Generated</dc:creator>
    <dc:date>2026-09-14T19::09:43</dc:date>
    <dc:language>en-US</dc:language>
    <meta:editing-cycles>1</meta:editing-cycles>
    <meta:editing-duration>PT0S</meta:editing-duration>
    <dc:title>technik:verdata</dc:title>
  </office:meta>
</office:document-meta>
</file>