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ba0508cc12ebb698125d81a5ed2e947.jpg"/>
  <manifest:file-entry manifest:media-type="image/jpeg" manifest:full-path="Pictures/0d5fc54428c97ed2d2330198f7f3a809.jpg"/>
  <manifest:file-entry manifest:media-type="image/jpeg" manifest:full-path="Pictures/866c434ef8845d9489e2651b7f2e394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ssenswertes:haussystem"/><text:bookmark-start text:name="__RefHeading___das_vespertales_haussystem_1"/><text:bookmark-start text:name="das_vespertales_haussystem"/>Das Vespertales Haussystem<text:bookmark-end text:name="__RefHeading___das_vespertales_haussystem_1"/><text:bookmark-end text:name="das_vespertales_haussystem"/></text:h>
      <text:p text:style-name="Text_20_body">Für alle stolzen Haus- und Mietwohnungsbesitzer auf Vespertales bietet das Hausschild-Menü einen ganzen Haufen an Optionen um das Haus zu verwalten und zu konfigurieren. Die verschiedenen Menüpunkte und Funktionen sollen hier kurz erläutert werden.</text:p>
      <text:h text:style-name="Heading_20_2" text:outline-level="2"><text:bookmark-start text:name="__RefHeading___erste_seite_des_hausmenues_2"/><text:bookmark-start text:name="erste_seite_des_hausmenues"/>Erste Seite des Hausmenüs<text:bookmark-end text:name="__RefHeading___erste_seite_des_hausmenues_2"/><text:bookmark-end text:name="erste_seite_des_hausmenues"/></text:h>
      <text:p text:style-name="Text_20_body"><draw:frame draw:style-name="media" draw:name="[[https://www.dieterhahn.com/vt/wiki/index.php?title=Spezial:Hochladen&amp;wpDestFile=Hausschild1.jpg|Erste Seite des Hausmenüs]] Legend" text:anchor-type="as-char" draw:z-index="0" svg:width="13.335cm"><draw:text-box><text:p text:style-name="legendcenter"><draw:frame draw:style-name="media" draw:name="[[https://www.dieterhahn.com/vt/wiki/index.php?title=Spezial:Hochladen&amp;wpDestFile=Hausschild1.jpg|Erste Seite des Hausmenüs]]" text:anchor-type="as-char" draw:z-index="0" svg:width="13.335cm" svg:height="9.9483333333333cm"><draw:image xlink:href="Pictures/8ba0508cc12ebb698125d81a5ed2e947.jpg" xlink:type="simple" xlink:show="embed" xlink:actuate="onLoad"/></draw:frame>[[https://www.dieterhahn.com/vt/wiki/index.php?title=Spezial:Hochladen&amp;wpDestFile=Hausschild1.jpg|Erste Seite des Hausmenüs]]</text:p></draw:text-box></draw:frame></text:p>
      <text:h text:style-name="Heading_20_3" text:outline-level="3"><text:bookmark-start text:name="__RefHeading___hausfreunde_verwalten_3"/><text:bookmark-start text:name="hausfreunde_verwalten"/>Hausfreunde verwalten<text:bookmark-end text:name="__RefHeading___hausfreunde_verwalten_3"/><text:bookmark-end text:name="hausfreunde_verwalten"/></text:h>
      <text:p text:style-name="Text_20_body">Mit diesem Menüpunkt verwaltet der Hausbesitzer die Liste der Hausfreunde, kann einen Mitbesitzer bestimmen und das Haus zum Gildenhaus ernennen. Freundes des Hauses können auf 'sichere Kisten' zugreifen. (Zu diesem Thema gleich mehr) Es können maximal 8 Charaktere zu Freunden des Hauses ernannt werden. In Gildenhäusern sind alle Gildenmitglieder automatisch Hausfreunde. Ein Mitbesitzer des Hauses kann alles, was der Besitzer kann, außer das Haus verkaufen bzw. die Miete kündigen. Ein Mitbesitz gilt deshalb auch als <text:span text:style-name="Strong_20_Emphasis">voller Hausbesitz</text:span>, was die Hausbegrenzung pro Charakter angeht</text:p>
      <text:h text:style-name="Heading_20_3" text:outline-level="3"><text:bookmark-start text:name="__RefHeading___eine_kiste_sichern_entsichern_4"/><text:bookmark-start text:name="eine_kiste_sichern_entsichern"/>Eine Kiste sichern/entsichern<text:bookmark-end text:name="__RefHeading___eine_kiste_sichern_entsichern_4"/><text:bookmark-end text:name="eine_kiste_sichern_entsichern"/></text:h>
      <text:p text:style-name="Text_20_body">Dieser Menüpunkt bietet Besitzer und Mitbesitzer die Möglichkeit, eine bestimmte Anzahl von Kisten/Schränken/Behältern innerhalb des Hauses zu <text:span text:style-name="Emphasis">sicheren Behältern</text:span> zu machen, oder sichere Behälter wieder zu normalen Behältern umzuwandeln. Sichere Behälter sind absolut einbruchssicher und können nur von nur vom Hausbesitzer/Mitbesitzer und von Freunden des Hauses geöffnet werden. Die maximale Anzahl an sicheren Behältern im Haus hängt von der Art des Hauses ab. In einer großen Festung werden euch mehr sichere Behälter erlaubt sein, als in einem kleinen Blockhaus. Um einen Behälter zu sichern, muss dieser erst im Haus <text:span text:style-name="Emphasis">befestigt</text:span> werden. Wie man Gegenstände im Haus befestigt wird weiter unten erklärt.</text:p>
      <text:p text:style-name="Text_20_body"><text:span text:style-name="Strong_20_Emphasis">Tipp:</text:span> Es sei dringend angeraten, diese Funktion auch zu benutzen und eure wertvollen Gegenstände nur in gesicherten Behaeltern aufzubewahren.</text:p>
      <text:h text:style-name="Heading_20_3" text:outline-level="3"><text:bookmark-start text:name="__RefHeading___hilfe_zum_haussystem_5"/><text:bookmark-start text:name="hilfe_zum_haussystem"/>Hilfe zum Haussystem<text:bookmark-end text:name="__RefHeading___hilfe_zum_haussystem_5"/><text:bookmark-end text:name="hilfe_zum_haussystem"/></text:h>
      <text:p text:style-name="Text_20_body">Der Menüpunkt 'Hilfe zum Haussystem' öffnet euren Webbrowser und führt euch zu der Webseite, die ihr im Augenblick lest.</text:p>
      <text:h text:style-name="Heading_20_3" text:outline-level="3"><text:bookmark-start text:name="__RefHeading___weitere_optionen_6"/><text:bookmark-start text:name="weitere_optionen"/>weitere Optionen<text:bookmark-end text:name="__RefHeading___weitere_optionen_6"/><text:bookmark-end text:name="weitere_optionen"/></text:h>
      <text:p text:style-name="Text_20_body">Durch Klick auf 'weitere Optionen' gelangt ihr zur zweiten Seite des Menüs.</text:p>
      <text:h text:style-name="Heading_20_2" text:outline-level="2"><text:bookmark-start text:name="__RefHeading___zweite_seite_des_hausmenues_weitere_optionen_7"/><text:bookmark-start text:name="zweite_seite_des_hausmenues_weitere_optionen"/>Zweite Seite des Hausmenüs ("weitere Optionen")<text:bookmark-end text:name="__RefHeading___zweite_seite_des_hausmenues_weitere_optionen_7"/><text:bookmark-end text:name="zweite_seite_des_hausmenues_weitere_optionen"/></text:h>
      <text:p text:style-name="Text_20_body"><draw:frame draw:style-name="media" draw:name="1" text:anchor-type="as-char" draw:z-index="1" svg:width="13.282083333333cm" svg:height="10.027708333333cm"><draw:image xlink:href="Pictures/0d5fc54428c97ed2d2330198f7f3a809.jpg" xlink:type="simple" xlink:show="embed" xlink:actuate="onLoad"/></draw:frame></text:p>
      <text:h text:style-name="Heading_20_3" text:outline-level="3"><text:bookmark-start text:name="__RefHeading___ein_anderes_tuerschild_anbringen_8"/><text:bookmark-start text:name="ein_anderes_tuerschild_anbringen"/>Ein anderes Türschild anbringen<text:bookmark-end text:name="__RefHeading___ein_anderes_tuerschild_anbringen_8"/><text:bookmark-end text:name="ein_anderes_tuerschild_anbringen"/></text:h>
      <text:p text:style-name="Text_20_body"><draw:frame draw:style-name="media" draw:name="2" text:anchor-type="as-char" draw:z-index="2" svg:width="3.175cm" style:rel-width="100%" svg:height="3.889375cm" style:rel-height="scale"><draw:image xlink:href="Pictures/866c434ef8845d9489e2651b7f2e394a.jpg" xlink:type="simple" xlink:show="embed" xlink:actuate="onLoad"/></draw:frame></text:p>
      <text:p text:style-name="Text_20_body">montierbare Tuerschilder</text:p>
      <text:p text:style-name="Text_20_body"><text:line-break/>
Hiermit lässt sich ein anderes Schild an der Tuer anbringen. Es gibt verschiedene Arten von Schildern, die von Handwerkern hergestellt werden:</text:p>
      <text:list text:style-name="List_20_1" text:continue-numbering="false">
        <text:list-item>
          <text:p text:style-name="List_20_1_Content_First"> <text:span text:style-name="Strong_20_Emphasis">Grobe Holzzschilder:</text:span> Diese kann jeder ab 25.0 Skill in Tischlern herstellen. Sie können mit <text:span text:style-name="Emphasis">Pinsel und Palette</text:span> beschriftet werden. <text:span text:style-name="Emphasis">Farben</text:span> benötigt man dazu auch. Sie sehen nicht besonders schön aus, aber erfüllen ihren Zweck.</text:p>
        </text:list-item>
        <text:list-item>
          <text:p text:style-name="List_20_1_Content"> <text:span text:style-name="Strong_20_Emphasis">Holzschilder und runde Holzschilder</text:span> Diese können nur von echten <text:a xlink:type="simple" xlink:href="https://www.dieterhahn.com/vt/wiki/index.php?title=Tischler&amp;action=edit&amp;redlink=1" text:style-name="Internet_20_link" text:visited-style-name="Visited_20_Internet_20_Link">Tischlern</text:a> hergestellt werden, und dann <text:span text:style-name="Emphasis">entweder</text:span> mit einem Schnitzmesser nur beschriftet, <text:span text:style-name="Emphasis">oder</text:span> mit Pinsel und Farbe mit einem von vielen Motiven bemalt werden. Runde und eckige Schilder ermöglichen unterschiedliche Motive.</text:p>
        </text:list-item>
        <text:list-item>
          <text:p text:style-name="List_20_1_Content_Last"> <text:span text:style-name="Strong_20_Emphasis">Messingschilder:</text:span> Diese können von <text:a xlink:type="simple" xlink:href="https://www.dieterhahn.com/vt/wiki/index.php?title=Werkzeugmacher" text:style-name="Internet_20_link" text:visited-style-name="Visited_20_Internet_20_Link">Werkzeugmachern</text:a> hergestellt und mit Gravurwerkzeug graviert werden. Es gibt normale rechteckige Messingschilder, aber auch eine Reihe von edlen, in individuellen Formen.</text:p>
        </text:list-item>
      </text:list>
      <text:p text:style-name="Text_20_body">Habt ihr ein fertig bemaltes/beschriftetes Schild, könnt ihr es am Haus montieren. Das alte Schild wird dann abgenommen und ihr bekommt es in den Rucksack. Ihr könnt es für spätere Verwendung aufbewahren oder auch wegwerfen.</text:p>
      <text:p text:style-name="Text_20_body">&lt;blockquote&gt;</text:p>
      <text:p text:style-name="Text_20_body">Tip: Man muss Schilder nicht zwangsläufig an Häusern anbringen, sondern kann sie beliebig zur Dekoration benutzen.</text:p>
      <text:p text:style-name="Text_20_body">&lt;/blockquote&gt;</text:p>
      <text:h text:style-name="Heading_20_3" text:outline-level="3"><text:bookmark-start text:name="__RefHeading___schloss_tauschen_9"/><text:bookmark-start text:name="schloss_tauschen"/>Schloss tauschen<text:bookmark-end text:name="__RefHeading___schloss_tauschen_9"/><text:bookmark-end text:name="schloss_tauschen"/></text:h>
      <text:p text:style-name="Text_20_body">Der nächste Menüpunkt bietet euch die Möglichkeit Türschlösser des Hauses auswechseln. Ihr könnt entweder <text:span text:style-name="Emphasis">allen</text:span> Türen ein neues Schloss geben. Das kostet 500 Goldmünzen, und alle Haustüren werden daraufhin mit <text:span text:style-name="Emphasis">demselben</text:span> Schlüssel benutzbar sein, der euch in einem Beutel in den Rucksack gelegt wird. Ihr könnt aber auch einer <text:span text:style-name="Emphasis">einzelne</text:span> Tür ein neues Schloss geben. Dann bekommt nur diese spezielle Tür ein eigenes, neues Schloss und ihr die Schlüssel dafür. Das kostet 100 Goldmünzen. Alle alten Schlüssel für die Tür werden nun nicht mehr passen.</text:p>
      <text:h text:style-name="Heading_20_3" text:outline-level="3"><text:bookmark-start text:name="__RefHeading___einen_verkaeufer_einstellen_10"/><text:bookmark-start text:name="einen_verkaeufer_einstellen"/>Einen Verkäufer einstellen<text:bookmark-end text:name="__RefHeading___einen_verkaeufer_einstellen_10"/><text:bookmark-end text:name="einen_verkaeufer_einstellen"/></text:h>
      <text:p text:style-name="Text_20_body">Habt ihr einen Arbeitsvertrag mit einem Verkäufer in der Tasche (welchen man in Städten bei Gemischtwarenläden oder Gaststätten kaufen kann) könnt ihr diesen in eurem Haus aufstellen. Klickt ihr diesen Menüpunkt an, wird der Verkäufer an genau dem Ort erscheinen, an dem ihr während des Anklickens steht. Anders als auf Marktplätzen kostet das Aufstellen im eigenen Haus keine extra Gebühren.</text:p>
      <text:p text:style-name="Text_20_body">Die übliche Praxis, einen Verkäufer als eine Wache aufzustellen, musste leider vom Staff verboten werden. Einige Spieler haben dies wohl missbraucht. Einen herzlichen Dank an diese Spieler.</text:p>
      <text:h text:style-name="Heading_20_3" text:outline-level="3"><text:bookmark-start text:name="__RefHeading___miete_verlaengern_11"/><text:bookmark-start text:name="miete_verlaengern"/>Miete verlängern<text:bookmark-end text:name="__RefHeading___miete_verlaengern_11"/><text:bookmark-end text:name="miete_verlaengern"/></text:h>
      <text:p text:style-name="Text_20_body">Besitzt ihr ein Mietshaus, kann mit dem folgenden Menüpunkt die Miete verlängert werden. Bei einem Haus, das euch gehört, tauchen diese Eingabefelder nicht auf.</text:p>
      <text:h text:style-name="Heading_20_3" text:outline-level="3"><text:bookmark-start text:name="__RefHeading___miete_kuendigen_und_transferieren_12"/><text:bookmark-start text:name="miete_kuendigen_und_transferieren"/>Miete kündigen und Transferieren<text:bookmark-end text:name="__RefHeading___miete_kuendigen_und_transferieren_12"/><text:bookmark-end text:name="miete_kuendigen_und_transferieren"/></text:h>
      <text:p text:style-name="Text_20_body">Die letzten beiden Menüpunkte bieten euch die Möglichkeit die Miete zu kündigen (auch nur in Mietshäusern, ihr bekommt die im Vorraus bezahlten Mietkosten von maximal 60 Tagen zurückerstattet), oder das Haus einem neuen Besitzer zu übergeben.</text:p>
      <text:h text:style-name="Heading_20_2" text:outline-level="2"><text:bookmark-start text:name="__RefHeading___hausbefehle_13"/><text:bookmark-start text:name="hausbefehle"/>Hausbefehle<text:bookmark-end text:name="__RefHeading___hausbefehle_13"/><text:bookmark-end text:name="hausbefehle"/></text:h>
      <text:p text:style-name="Text_20_body">Innerhalb eines Hauses oder eine Mietwohnung, und - sofern von einem GM konfiguriert - auf eurem Gelände/Garten/Ackerland - stehen für Besitzer und Mitbesitzer des Hauses eine Reihe von nützlichen Befehlen zur Verfügung. Sie sollen nun kurz erklärt werden. Zum Durchführen des Kommandos muss der Befehl <text:span text:style-name="Emphasis">mit Punkt am Anfang</text:span> eingetippt werden.</text:p>
      <text:h text:style-name="Heading_20_3" text:outline-level="3"><text:bookmark-start text:name="__RefHeading___dekorationshilfen_14"/><text:bookmark-start text:name="dekorationshilfen"/>Dekorationshilfen<text:bookmark-end text:name="__RefHeading___dekorationshilfen_14"/><text:bookmark-end text:name="dekorationshilfen"/></text:h>
      <text:p text:style-name="Text_20_body">Eine Reihe von Kommandos dient dem bequemen dekorieren des Hauses mit Einrichtungsgegenständen. <text:line-break/>Man kann Gegenstände verschieben, anheben und absenken, und auch drehen:</text:p>
      <text:list text:style-name="List_20_1" text:continue-numbering="false">
        <text:list-item>
          <text:p text:style-name="List_20_1_Content_First"> <text:span text:style-name="Strong_20_Emphasis">.drehen</text:span></text:p>
        </text:list-item>
        <text:list-item>
          <text:p text:style-name="List_20_1_Content"> <text:span text:style-name="Strong_20_Emphasis">.nach westen|osten|norden|sueden</text:span></text:p>
        </text:list-item>
        <text:list-item>
          <text:p text:style-name="List_20_1_Content"> <text:span text:style-name="Strong_20_Emphasis">.anheben</text:span></text:p>
        </text:list-item>
        <text:list-item>
          <text:p text:style-name="List_20_1_Content_Last"> <text:span text:style-name="Strong_20_Emphasis">.senken</text:span></text:p>
        </text:list-item>
      </text:list>
      <text:h text:style-name="Heading_20_3" text:outline-level="3"><text:bookmark-start text:name="__RefHeading___gegenstaende_befestigen_15"/><text:bookmark-start text:name="gegenstaende_befestigen"/>Gegenstände befestigen<text:bookmark-end text:name="__RefHeading___gegenstaende_befestigen_15"/><text:bookmark-end text:name="gegenstaende_befestigen"/></text:h>
      <text:p text:style-name="Text_20_body">Mit folgenden Befehlen lassen sich Gegenstände befestigen, sichern und wieder lösen. Befestigte Gegenstände lassen sich nicht aufheben oder klauen und verschwinden auch nicht durch <text:span text:style-name="Emphasis">Decay</text:span>. Gesichert werden können nur Truhen/Kisten/Schränke und andere Container. Vor dem Sichern muss der Container befestigt werden.</text:p>
      <text:list text:style-name="List_20_1" text:continue-numbering="false">
        <text:list-item>
          <text:p text:style-name="List_20_1_Content_First"> <text:span text:style-name="Strong_20_Emphasis">.befestigen</text:span></text:p>
        </text:list-item>
        <text:list-item>
          <text:p text:style-name="List_20_1_Content"> <text:span text:style-name="Strong_20_Emphasis">.sichern</text:span></text:p>
        </text:list-item>
        <text:list-item>
          <text:p text:style-name="List_20_1_Content_Last"> <text:span text:style-name="Strong_20_Emphasis">.loesen</text:span></text:p>
        </text:list-item>
      </text:list>
      <text:p text:style-name="Text_20_body">&lt;blockquote&gt;</text:p>
      <text:p text:style-name="Text_20_body">Tip: Falls in eurem Garten (sofern von einem GM konfiguriert) oder eurer Mietwohnung die Befehle mal nicht funktionieren sollten, doppelklickt einmal kurz eine der Haustüren oder das Schild.</text:p>
      <text:p text:style-name="Text_20_body">&lt;/blockquote&gt;</text:p>
      <text:h text:style-name="Heading_20_3" text:outline-level="3"><text:bookmark-start text:name="__RefHeading___unliebsame_gesellen_hinaus_befoerdern_16"/><text:bookmark-start text:name="unliebsame_gesellen_hinaus_befoerdern"/>Unliebsame Gesellen hinaus befördern<text:bookmark-end text:name="__RefHeading___unliebsame_gesellen_hinaus_befoerdern_16"/><text:bookmark-end text:name="unliebsame_gesellen_hinaus_befoerdern"/></text:h>
      <text:p text:style-name="Text_20_body">…können Hausbesitzer mit dem Befehl:</text:p>
      <text:list text:style-name="List_20_1" text:continue-numbering="false">
        <text:list-item>
          <text:p text:style-name="LastListParagraph_List_20_1_Content_First"> <text:span text:style-name="Strong_20_Emphasis">.hinauswerfen</text:span></text:p>
        </text:list-item>
      </text:list>
      <text:h text:style-name="Heading_20_2" text:outline-level="2"><text:bookmark-start text:name="__RefHeading___beschraenkungen_des_hausbesitzes_17"/><text:bookmark-start text:name="beschraenkungen_des_hausbesitzes"/>Beschränkungen des Hausbesitzes<text:bookmark-end text:name="__RefHeading___beschraenkungen_des_hausbesitzes_17"/><text:bookmark-end text:name="beschraenkungen_des_hausbesitzes"/></text:h>
      <text:p text:style-name="Text_20_body">Auf Vespertales ist es einem Charakter erlaubt, ausschließlich <text:span text:style-name="Strong_20_Emphasis">ein</text:span> Haus oder Miethaus zu halten <text:span text:style-name="Emphasis">oder</text:span> in einem solchen Mitbesitzer zu sein. Zusätzlich darf zu jedem Haus ein Keller oder ein kleineres Nebenhaus (Schuppen, Geschäft, Praxis) gebaut werden. Das Haussystem wird alle Versuche, ein Haus aufzustellen, zu mieten, oder einen Mitbesitzer zu ernennen abblocken, wenn bei dem Charakter diese Anzahl überschritten wird. Die Blockade kann aber von einem GM aufgehoben werden, falls eine Ausnahme gemacht werden soll (Z.B. für den Bau eines Gildenhauses oder Rathauses)</text:p>
      <text:h text:style-name="Heading_20_2" text:outline-level="2"><text:bookmark-start text:name="__RefHeading___kaufen_von_miethaeusern_18"/><text:bookmark-start text:name="kaufen_von_miethaeusern"/>Kaufen von Miethäusern<text:bookmark-end text:name="__RefHeading___kaufen_von_miethaeusern_18"/><text:bookmark-end text:name="kaufen_von_miethaeusern"/></text:h>
      <text:p text:style-name="Text_20_body">In Ausnahmefällen ist es möglich, ein Haus, das zur Miete angeboten wird, auch zu kaufen. Zimmer in Gasthäusern sind davon natürlich ausgenommen. Einzig bei kompletten Häusern in Städten oder auf dem Land kann es gewährt werden. Sprecht dazu einfach mit dem GM eures Vertrauens. Er kann euch sagen, ob das Haus zum Kauf zugelassen ist und euch den Preis nenn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5::10:17</meta:creation-date>
    <dc:creator>Generated</dc:creator>
    <dc:date>2026-08-24T05::10:17</dc:date>
    <dc:language>en-US</dc:language>
    <meta:editing-cycles>1</meta:editing-cycles>
    <meta:editing-duration>PT0S</meta:editing-duration>
    <dc:title>wissenswertes:haussystem</dc:title>
  </office:meta>
</office:document-meta>
</file>