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7ce96dd5940e749205796aab9f0c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imkerei"/><text:bookmark-start text:name="__RefHeading___imkerei_1"/><text:bookmark-start text:name="imkerei"/>Imkerei<text:bookmark-end text:name="__RefHeading___imkerei_1"/><text:bookmark-end text:name="imkerei"/></text:h>
      <text:p text:style-name="Text_20_body">Auf Vespertales wurde im Winterupdate 2024 ein neues Imkersystem eingeführt, dazu gehören noch weitere Funktionen.</text:p>
      <text:p text:style-name="Text_20_body">Neben der eigentlichen Imkerei gibt es auch einen freischaltbaren Erfolg, wodurch man den Titel des Imkers erhalten kann.</text:p>
      <text:p text:style-name="Text_20_body">Zusätzlich bekommt man beim Freischalten des Erfolges das Geheimnis der Metherstellung.</text:p>
      <text:p text:style-name="Text_20_body">Das Geheimnis selbst können nur Imker selbst verstehen, jemand ohne das Wissen des Imkers versteht nur Kauderwelsch.</text:p>
      <text:p text:style-name="Text_20_body">Bienenstöcke und Bienenpfeifen erhält man beim Imker des Vertrauens der jeweiligen Stadt.</text:p>
      <text:p text:style-name="Text_20_body">Bisherige Bienenstöcke und Bienenpfeifen bekommen bei der Nutzung ein Upgrad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as neue Imkersystem ist aktuell noch nicht vollständig, neue Honigsorten und weitere Verwendungszwecke des Honigs abseits der Metherstellung sollen in Zukunft noch eingeführt werden.</text:p></table:table-cell></table:table-row></table:table></draw:text-box></draw:frame></text:p>
      <text:p text:style-name="Horizontal_20_Line"/>
      <text:h text:style-name="Heading_20_2" text:outline-level="2"><text:bookmark-start text:name="__RefHeading___bienenpfeife_2"/><text:bookmark-start text:name="bienenpfeife"/>Bienenpfeife<text:bookmark-end text:name="__RefHeading___bienenpfeife_2"/><text:bookmark-end text:name="bienenpfeife"/></text:h>
      <text:p text:style-name="Text_20_body">Mit der Bienenpfeife muss jeder Bienenstock vor dem Ernten des Honigs und des Wachses einmal benebelt werden. 
Das ganze hält 20 Dclicks auf den Bienenstock, frühere Bienenpfeifen werden bei der Nutzung automatisch ersetzt.</text:p>
      <text:p text:style-name="Horizontal_20_Line"/>
      <text:h text:style-name="Heading_20_2" text:outline-level="2"><text:bookmark-start text:name="__RefHeading___bienenstock_3"/><text:bookmark-start text:name="bienenstock"/>Bienenstock<text:bookmark-end text:name="__RefHeading___bienenstock_3"/><text:bookmark-end text:name="bienenstock"/></text:h>
      <text:p text:style-name="Text_20_body">Der Bienenstock gibt je nach Wald oder Graslandschaft verschiedene Honigsorten, dazu können Bienenstöcke entweder 5 (Standard) oder 10 (Erweitert) Einheiten Honig/Wachs besitzen.</text:p>
      <text:p text:style-name="Text_20_body">Um einen erweiterten Bienenstock zu erhalten, bedarf es mindestens 5 Blumen oder Obstbäume in der Nähe.</text:p>
      <text:p text:style-name="Text_20_body">Des Weiteren gibt es 2 spezielle Honigsorten Apfelblütenhonig und Kirschblütenhonig, diese benötigen mindestens einen Kirschbaum oder einen Apfelbaum in der Nähe.</text:p>
      <text:p text:style-name="Horizontal_20_Line"/>
      <text:h text:style-name="Heading_20_2" text:outline-level="2"><text:bookmark-start text:name="__RefHeading___erntebonus_obstbaeume_durch_bienenstock_4"/><text:bookmark-start text:name="erntebonus_obstbaeume_durch_bienenstock"/>Erntebonus Obstbäume durch Bienenstock<text:bookmark-end text:name="__RefHeading___erntebonus_obstbaeume_durch_bienenstock_4"/><text:bookmark-end text:name="erntebonus_obstbaeume_durch_bienenstock"/></text:h>
      <text:p text:style-name="Horizontal_20_Line"/>
      <text:h text:style-name="Heading_20_2" text:outline-level="2"><text:bookmark-start text:name="__RefHeading___honigsorten_5"/><text:bookmark-start text:name="honigsorten"/>Honigsorten<text:bookmark-end text:name="__RefHeading___honigsorten_5"/><text:bookmark-end text:name="honigsorten"/></text:h>
      <text:list text:style-name="List_20_1" text:continue-numbering="false">
        <text:list-item>
          <text:p text:style-name="List_20_1_Content_First"> Waldhonig/Blütenhonig (ersetzt den normalen Honig)</text:p>
        </text:list-item>
        <text:list-item>
          <text:p text:style-name="List_20_1_Content"> Eichenhonig (W)</text:p>
        </text:list-item>
        <text:list-item>
          <text:p text:style-name="List_20_1_Content"> Fichtenhonig (W)</text:p>
        </text:list-item>
        <text:list-item>
          <text:p text:style-name="List_20_1_Content"> Brombeerblütenhonig (W)</text:p>
        </text:list-item>
        <text:list-item>
          <text:p text:style-name="List_20_1_Content"> Himbeerblütenhonig (W)</text:p>
        </text:list-item>
        <text:list-item>
          <text:p text:style-name="List_20_1_Content"> Apfelblütenhonig</text:p>
        </text:list-item>
        <text:list-item>
          <text:p text:style-name="List_20_1_Content_Last"> Kirschblütenhonig</text:p>
        </text:list-item>
      </text:list>
      <text:p text:style-name="Horizontal_20_Line"/>
      <text:h text:style-name="Heading_20_2" text:outline-level="2"><text:bookmark-start text:name="__RefHeading___metherstellung_6"/><text:bookmark-start text:name="metherstellung"/>Metherstellung<text:bookmark-end text:name="__RefHeading___metherstellung_6"/><text:bookmark-end text:name="metherstellung"/></text:h>
      <text:p text:style-name="Text_20_body">Wie bereits oben erwähnt, kann man mit dem Erfolg des Imkers auch das Geheimnis der Methherstellung erlangen.</text:p>
      <text:p text:style-name="Text_20_body">Was sich nur von erfahrenen Imkern lesen lässt, die den Erfolg Imker abgeschlossen haben.</text:p>
      <text:p text:style-name="Text_20_body"><draw:frame draw:style-name="media" draw:name="0" text:anchor-type="as-char" draw:z-index="0" svg:width="14.340416666667cm" svg:height="11.165416666667cm"><draw:image xlink:href="Pictures/8f7ce96dd5940e749205796aab9f0c00.png" xlink:type="simple" xlink:show="embed" xlink:actuate="onLoad"/></draw:frame></text:p>
      <table:table table:style-name="Table">
        <table:table-column/>
        <table:table-column/>
        <table:table-row>
          <table:table-cell office:value-type="string" table:style-name="tableheader">
            <text:p text:style-name="Table_20_Heading"> Met </text:p>
          </table:table-cell>
          <table:table-cell office:value-type="string" table:style-name="tableheader">
            <text:p text:style-name="Table_20_Heading"> Zutaten </text:p>
          </table:table-cell>
        </table:table-row>
        <table:table-row>
          <table:table-cell office:value-type="string" table:style-name="tablecell">
            <text:p text:style-name="tablealignleft">Met (Normal)</text:p>
          </table:table-cell>
          <table:table-cell office:value-type="string" table:style-name="tablecell">
            <text:p text:style-name="tablealignleft"> 1 Fass mit Wasser, 5 Waldhonig, 5 Blütenhonig, 5 Äpfel, 1 Hefe</text:p>
          </table:table-cell>
        </table:table-row>
        <table:table-row>
          <table:table-cell office:value-type="string" table:style-name="tablecell">
            <text:p text:style-name="tablealignleft">Met Eichenhonig</text:p>
          </table:table-cell>
          <table:table-cell office:value-type="string" table:style-name="tablecell">
            <text:p text:style-name="tablealignleft"> 1 Fass mit Wasser, 10 Eichenhonig, 5 Äpfel, 1 Hefe</text:p>
          </table:table-cell>
        </table:table-row>
        <table:table-row>
          <table:table-cell office:value-type="string" table:style-name="tablecell">
            <text:p text:style-name="tablealignleft">Met Fichtenhonig</text:p>
          </table:table-cell>
          <table:table-cell office:value-type="string" table:style-name="tablecell">
            <text:p text:style-name="tablealignleft"> 1 Fass mit Wasser, 10 Fichtenhonig, 5 Äpfel, 1 Hefe </text:p>
          </table:table-cell>
        </table:table-row>
        <table:table-row>
          <table:table-cell office:value-type="string" table:style-name="tablecell">
            <text:p text:style-name="tablealignleft">Met Brombeerblütenhonig</text:p>
          </table:table-cell>
          <table:table-cell office:value-type="string" table:style-name="tablecell">
            <text:p text:style-name="tablealignleft">1 Fass mit Wasser, 10 Brombeeren, 1 Hefe</text:p>
          </table:table-cell>
        </table:table-row>
        <table:table-row>
          <table:table-cell office:value-type="string" table:style-name="tablecell">
            <text:p text:style-name="tablealignleft">Met Himbeerblütenhonig</text:p>
          </table:table-cell>
          <table:table-cell office:value-type="string" table:style-name="tablecell">
            <text:p text:style-name="tablealignleft">1 Fass mit Wasser, 10 Himbeeren, 1 Hefe</text:p>
          </table:table-cell>
        </table:table-row>
        <table:table-row>
          <table:table-cell office:value-type="string" table:style-name="tablecell">
            <text:p text:style-name="tablealignleft">Met Apfelblütenhonig</text:p>
          </table:table-cell>
          <table:table-cell office:value-type="string" table:style-name="tablecell">
            <text:p text:style-name="tablealignleft">1 Fass mit Wasser, 10 Apfelblütenhonig, 10 Äpfel, 1 Hefe</text:p>
          </table:table-cell>
        </table:table-row>
        <table:table-row>
          <table:table-cell office:value-type="string" table:style-name="tablecell">
            <text:p text:style-name="tablealignleft">Met Kirschblütenhonig</text:p>
          </table:table-cell>
          <table:table-cell office:value-type="string" table:style-name="tablecell">
            <text:p text:style-name="tablealignleft">1 Fass mit Wasser, 10 Kirschblütenhonig, 10 Kirschen, 1 Hefe</text:p>
          </table:table-cell>
        </table:table-row>
      </table:table>
      <text:p text:style-name="Horizontal_20_Line"/>
      <text:h text:style-name="Heading_20_2" text:outline-level="2"><text:bookmark-start text:name="__RefHeading___kerzenherstellung_7"/><text:bookmark-start text:name="kerzenherstellung"/>Kerzenherstellung<text:bookmark-end text:name="__RefHeading___kerzenherstellung_7"/><text:bookmark-end text:name="kerzenherstellung"/></text:h>
      <text:p text:style-name="Text_20_body">Um Kerzen herzustellen, benötigt man einen Kessel, den Werkzeugmacher herstellen (62.0 Feinschmiede Skill, 40 Gusseisen).</text:p>
      <text:p text:style-name="Text_20_body">Wenn man den hat, benötigt man Bienenwachs, den man aus Bienenstöcken bekommt, und optional Farbe (diese bestimmt die Farbe der Kerze)</text:p>
      <text:p text:style-name="Text_20_body">Dazu Holz, Kohle oder Koks, um den Kessel anzuheizen.</text:p>
      <text:p text:style-name="Text_20_body">Nun kann man verschiedene bunte Kerzen herstellen. Wenn man zusätzlich noch einen Schädel hat, sogar eine Schädelkerze.</text:p>
      <text:p text:style-name="Text_20_body">Ebenso lassen sich verschiedene Duftkerzen herstellen. Diese benötigen jeweils eine zusätzliche Zutat, und verströmen beim Anzünden ihre Düfte in Form eines Emotes.</text:p>
      <text:p text:style-name="Text_20_body">In der Herbstzeit (Oktober und November) ist es zudem möglich, Kürbiskerzen und beleuchtete Kürbisse herzustellen.</text:p>
      <table:table table:style-name="Table">
        <table:table-column/>
        <table:table-column/>
        <table:table-column/>
        <table:table-column/>
        <table:table-row>
          <table:table-cell office:value-type="string" table:style-name="tableheader">
            <text:p text:style-name="Table_20_Heading"> Kerze </text:p>
          </table:table-cell>
          <table:table-cell office:value-type="string" table:style-name="tableheader">
            <text:p text:style-name="Table_20_Heading"> Zutaten </text:p>
          </table:table-cell>
          <table:table-cell office:value-type="string" table:style-name="tableheader">
            <text:p text:style-name="Table_20_Heading"> Färbbar </text:p>
          </table:table-cell>
          <table:table-cell office:value-type="string" table:style-name="tableheader">
            <text:p text:style-name="Table_20_Heading"> Event </text:p>
          </table:table-cell>
        </table:table-row>
        <table:table-row>
          <table:table-cell office:value-type="string" table:style-name="tablecell">
            <text:p text:style-name="tablealignleft">Dünne Kerze </text:p>
          </table:table-cell>
          <table:table-cell office:value-type="string" table:style-name="tablecell">
            <text:p text:style-name="tablealignleft"> 1 Wachs </text:p>
          </table:table-cell>
          <table:table-cell office:value-type="string" table:style-name="tablecell">
            <text:p text:style-name="tablealignleft"> Ja </text:p>
          </table:table-cell>
          <table:table-cell office:value-type="string" table:style-name="tablecell">
            <text:p text:style-name="tablealignleft">-</text:p>
          </table:table-cell>
        </table:table-row>
        <table:table-row>
          <table:table-cell office:value-type="string" table:style-name="tablecell">
            <text:p text:style-name="tablealignleft">Breite Kerze </text:p>
          </table:table-cell>
          <table:table-cell office:value-type="string" table:style-name="tablecell">
            <text:p text:style-name="tablealignleft"> 1 Wachs </text:p>
          </table:table-cell>
          <table:table-cell office:value-type="string" table:style-name="tablecell">
            <text:p text:style-name="tablealignleft"> Ja </text:p>
          </table:table-cell>
          <table:table-cell office:value-type="string" table:style-name="tablecell">
            <text:p text:style-name="tablealignleft">-</text:p>
          </table:table-cell>
        </table:table-row>
        <table:table-row>
          <table:table-cell office:value-type="string" table:style-name="tablecell">
            <text:p text:style-name="tablealignleft">Große Kerze </text:p>
          </table:table-cell>
          <table:table-cell office:value-type="string" table:style-name="tablecell">
            <text:p text:style-name="tablealignleft"> 1 Wachs </text:p>
          </table:table-cell>
          <table:table-cell office:value-type="string" table:style-name="tablecell">
            <text:p text:style-name="tablealignleft"> Ja </text:p>
          </table:table-cell>
          <table:table-cell office:value-type="string" table:style-name="tablecell">
            <text:p text:style-name="tablealignleft">-</text:p>
          </table:table-cell>
        </table:table-row>
        <table:table-row>
          <table:table-cell office:value-type="string" table:style-name="tablecell">
            <text:p text:style-name="tablealignleft">Schädelkerze </text:p>
          </table:table-cell>
          <table:table-cell office:value-type="string" table:style-name="tablecell">
            <text:p text:style-name="tablealignleft"> 1 Wachs, 1 Schädel </text:p>
          </table:table-cell>
          <table:table-cell office:value-type="string" table:style-name="tablecell">
            <text:p text:style-name="tablealignleft"> Nein </text:p>
          </table:table-cell>
          <table:table-cell office:value-type="string" table:style-name="tablecell">
            <text:p text:style-name="tablealignleft">-</text:p>
          </table:table-cell>
        </table:table-row>
        <table:table-row>
          <table:table-cell office:value-type="string" table:style-name="tablecell">
            <text:p text:style-name="tablealignleft">Kürbis mit Kerze </text:p>
          </table:table-cell>
          <table:table-cell office:value-type="string" table:style-name="tablecell">
            <text:p text:style-name="tablealignleft"> 1 Wachs, 1 Kürbis </text:p>
          </table:table-cell>
          <table:table-cell office:value-type="string" table:style-name="tablecell">
            <text:p text:style-name="tablealignleft"> Nein </text:p>
          </table:table-cell>
          <table:table-cell office:value-type="string" table:style-name="tablecell">
            <text:p text:style-name="tablealignleft"> Halloween </text:p>
          </table:table-cell>
        </table:table-row>
        <table:table-row>
          <table:table-cell office:value-type="string" table:style-name="tablecell">
            <text:p text:style-name="tablealignleft">3 Kürbisse mit Kerzen </text:p>
          </table:table-cell>
          <table:table-cell office:value-type="string" table:style-name="tablecell">
            <text:p text:style-name="tablealignleft"> 3 Wachs, 3 Kürbis </text:p>
          </table:table-cell>
          <table:table-cell office:value-type="string" table:style-name="tablecell">
            <text:p text:style-name="tablealignleft"> Nein </text:p>
          </table:table-cell>
          <table:table-cell office:value-type="string" table:style-name="tablecell">
            <text:p text:style-name="tablealignleft"> Halloween </text:p>
          </table:table-cell>
        </table:table-row>
        <table:table-row>
          <table:table-cell office:value-type="string" table:style-name="tablecell">
            <text:p text:style-name="tablealignleft">Grinsender Kürbis </text:p>
          </table:table-cell>
          <table:table-cell office:value-type="string" table:style-name="tablecell">
            <text:p text:style-name="tablealignleft"> 1 Wach, 1 grinsender Kürbis </text:p>
          </table:table-cell>
          <table:table-cell office:value-type="string" table:style-name="tablecell">
            <text:p text:style-name="tablealignleft"> Nein </text:p>
          </table:table-cell>
          <table:table-cell office:value-type="string" table:style-name="tablecell">
            <text:p text:style-name="tablealignleft"> Halloween </text:p>
          </table:table-cell>
        </table:table-row>
        <table:table-row>
          <table:table-cell office:value-type="string" table:style-name="tablecell">
            <text:p text:style-name="tablealignleft">Duftkerze Pfirsich </text:p>
          </table:table-cell>
          <table:table-cell office:value-type="string" table:style-name="tablecell">
            <text:p text:style-name="tablealignleft"> 1 Wachs, 1 Pfirsich </text:p>
          </table:table-cell>
          <table:table-cell office:value-type="string" table:style-name="tablecell">
            <text:p text:style-name="tablealignleft"> Nein </text:p>
          </table:table-cell>
          <table:table-cell office:value-type="string" table:style-name="tablecell">
            <text:p text:style-name="tablealignleft">-</text:p>
          </table:table-cell>
        </table:table-row>
        <table:table-row>
          <table:table-cell office:value-type="string" table:style-name="tablecell">
            <text:p text:style-name="tablealignleft">Duftkerze Vanille </text:p>
          </table:table-cell>
          <table:table-cell office:value-type="string" table:style-name="tablecell">
            <text:p text:style-name="tablealignleft"> 1 Wachs, 1 Vanille </text:p>
          </table:table-cell>
          <table:table-cell office:value-type="string" table:style-name="tablecell">
            <text:p text:style-name="tablealignleft"> Nein </text:p>
          </table:table-cell>
          <table:table-cell office:value-type="string" table:style-name="tablecell">
            <text:p text:style-name="tablealignleft">-</text:p>
          </table:table-cell>
        </table:table-row>
        <table:table-row>
          <table:table-cell office:value-type="string" table:style-name="tablecell">
            <text:p text:style-name="tablealignleft">Duftkerze Zimt </text:p>
          </table:table-cell>
          <table:table-cell office:value-type="string" table:style-name="tablecell">
            <text:p text:style-name="tablealignleft"> 1 Wachs, 1 Zimt </text:p>
          </table:table-cell>
          <table:table-cell office:value-type="string" table:style-name="tablecell">
            <text:p text:style-name="tablealignleft"> Nein </text:p>
          </table:table-cell>
          <table:table-cell office:value-type="string" table:style-name="tablecell">
            <text:p text:style-name="tablealignleft">-</text:p>
          </table:table-cell>
        </table:table-row>
        <table:table-row>
          <table:table-cell office:value-type="string" table:style-name="tablecell">
            <text:p text:style-name="tablealignleft">Duftkerze Himmelsbluete </text:p>
          </table:table-cell>
          <table:table-cell office:value-type="string" table:style-name="tablecell">
            <text:p text:style-name="tablealignleft"> 1 Wachs, 1 Himmelsbluete </text:p>
          </table:table-cell>
          <table:table-cell office:value-type="string" table:style-name="tablecell">
            <text:p text:style-name="tablealignleft"> Nein </text:p>
          </table:table-cell>
          <table:table-cell office:value-type="string" table:style-name="tablecell">
            <text:p text:style-name="tablealignleft">-</text:p>
          </table:table-cell>
        </table:table-row>
        <table:table-row>
          <table:table-cell office:value-type="string" table:style-name="tablecell">
            <text:p text:style-name="tablealignleft">Duftkerze Lavendel </text:p>
          </table:table-cell>
          <table:table-cell office:value-type="string" table:style-name="tablecell">
            <text:p text:style-name="tablealignleft"> 1 Wachs, 1 Lavendel </text:p>
          </table:table-cell>
          <table:table-cell office:value-type="string" table:style-name="tablecell">
            <text:p text:style-name="tablealignleft"> Nein </text:p>
          </table:table-cell>
          <table:table-cell office:value-type="string" table:style-name="tablecell">
            <text:p text:style-name="tablealignleft">-</text:p>
          </table:table-cell>
        </table:table-row>
        <table:table-row>
          <table:table-cell office:value-type="string" table:style-name="tablecell">
            <text:p text:style-name="tablealignleft">Duftkerze Zitrone </text:p>
          </table:table-cell>
          <table:table-cell office:value-type="string" table:style-name="tablecell">
            <text:p text:style-name="tablealignleft"> 1 Wachs, 1 Zitrone </text:p>
          </table:table-cell>
          <table:table-cell office:value-type="string" table:style-name="tablecell">
            <text:p text:style-name="tablealignleft"> Nein </text:p>
          </table:table-cell>
          <table:table-cell office:value-type="string" table:style-name="tablecell">
            <text:p text:style-name="tablealignleft">-</text:p>
          </table:table-cell>
        </table:table-row>
        <table:table-row>
          <table:table-cell office:value-type="string" table:style-name="tablecell">
            <text:p text:style-name="tablealignleft">Duftkerze Kokos </text:p>
          </table:table-cell>
          <table:table-cell office:value-type="string" table:style-name="tablecell">
            <text:p text:style-name="tablealignleft"> 1 Wachs, 1 Kokos </text:p>
          </table:table-cell>
          <table:table-cell office:value-type="string" table:style-name="tablecell">
            <text:p text:style-name="tablealignleft"> Nein </text:p>
          </table:table-cell>
          <table:table-cell office:value-type="string" table:style-name="tablecell">
            <text:p text:style-name="tablealignlef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1::32:30</meta:creation-date>
    <dc:creator>Generated</dc:creator>
    <dc:date>2026-08-25T11::32:30</dc:date>
    <dc:language>en-US</dc:language>
    <meta:editing-cycles>1</meta:editing-cycles>
    <meta:editing-duration>PT0S</meta:editing-duration>
    <dc:title>wissenswertes:imkerei</dc:title>
  </office:meta>
</office:document-meta>
</file>