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64138026579b6d5db3edf3338ba9e1.jpg"/>
  <manifest:file-entry manifest:media-type="image/jpeg" manifest:full-path="Pictures/f92176e04d69421d1949e49b81a794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orakel"/><text:bookmark-start text:name="__RefHeading___orakel_1"/><text:bookmark-start text:name="orakel"/>Orakel<text:bookmark-end text:name="__RefHeading___orakel_1"/><text:bookmark-end text:name="orakel"/></text:h>
      <text:p text:style-name="Text_20_body">Die Summe aller Statuswerte können nicht 250 überschreiten. Falls ihr an der Statusgrenze angekommen seid, habt ihr nun die Möglichkeit, einen Wert (STR, DEX, INT) zu wählen, der nur sehr selten fallen wird, falls eure Summe über 250 steigt. Dazu müsst ihr das Orakel aufsuchen und es ansprechen. Ihr könnt das auch wieder rückgängig machen.</text:p>
      <text:p text:style-name="Text_20_body">Das Orakel befindet sich im Corlangebirge. Sprich mit dem Orakel und bitte es, über deine Stärke/Ausdauer/Intelligenz zu wachen.</text:p>
      <text:p text:style-name="Text_20_body"><draw:frame draw:style-name="media" draw:name="0" text:anchor-type="as-char" draw:z-index="0" svg:width="21.007916666667cm" style:rel-width="100%" svg:height="16.8275cm" style:rel-height="scale"><draw:image xlink:href="Pictures/0864138026579b6d5db3edf3338ba9e1.jpg" xlink:type="simple" xlink:show="embed" xlink:actuate="onLoad"/></draw:frame></text:p>
      <text:p text:style-name="Text_20_body"><draw:frame draw:style-name="media" draw:name="1" text:anchor-type="as-char" draw:z-index="1" svg:width="26.140833333333cm" style:rel-width="100%" svg:height="19.658541666667cm" style:rel-height="scale"><draw:image xlink:href="Pictures/f92176e04d69421d1949e49b81a7944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59:29</meta:creation-date>
    <dc:creator>Generated</dc:creator>
    <dc:date>2026-08-24T03::59:29</dc:date>
    <dc:language>en-US</dc:language>
    <meta:editing-cycles>1</meta:editing-cycles>
    <meta:editing-duration>PT0S</meta:editing-duration>
    <dc:title>wissenswertes:orakel</dc:title>
  </office:meta>
</office:document-meta>
</file>