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db250e4aa9ca4ba92f34c763c09dca.png"/>
  <manifest:file-entry manifest:media-type="image/png" manifest:full-path="Pictures/e54e8636ab7ba320609b5b16499bed3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unheimliche-splitter"/><text:bookmark-start text:name="__RefHeading___unheimliche_splitter_1"/><text:bookmark-start text:name="unheimliche_splitter"/>Unheimliche Splitter<text:bookmark-end text:name="__RefHeading___unheimliche_splitter_1"/><text:bookmark-end text:name="unheimliche_splitter"/></text:h>
      <text:p text:style-name="Text_20_body">Manchmal findet man Unheimliche Splitter z.B. beim Holzhacken, Bergbau oder Kräuter suchen.</text:p>
      <text:p text:style-name="Text_20_body"><draw:frame draw:style-name="mediacenter" draw:name="0" text:anchor-type="paragraph" draw:z-index="0" svg:width="2.6458333333333cm" style:rel-width="100%" svg:height="2.2771516393443cm" style:rel-height="scale"><draw:image xlink:href="Pictures/90db250e4aa9ca4ba92f34c763c09dca.png" xlink:type="simple" xlink:show="embed" xlink:actuate="onLoad"/></draw:frame></text:p>
      <text:p text:style-name="Text_20_body">Bestimmte seltsam veränderte Kreaturen, auf die man überall auf der Welt stoßen kann, tragen diese Splitter auch bei sich.
Diese Kreaturen und die Splitter sind Überbleibsel der Invasion des <text:a xlink:type="simple" xlink:href="https://www.vespertales.de/index.php?page=news&amp;id=743" text:style-name="Internet_20_link" text:visited-style-name="Visited_20_Internet_20_Link">Exogorgon</text:a>.</text:p>
      <text:p text:style-name="Text_20_body">Gelehrte - also Magier, Schamanen, Geoden und Beschwörer - können die Splitter erforschen und ihre Forschungsnotizen mit Hilfe von Federkiel, Tinte und Pergament niederschreiben.</text:p>
      <text:p text:style-name="Text_20_body">Die Forschungsnotizen wiederum können in einem Forschungskompendium gesammelt werden, welches Schreiber herstellen können.</text:p>
      <text:p text:style-name="Text_20_body"><draw:frame draw:style-name="mediacenter" draw:name="1" text:anchor-type="paragraph" draw:z-index="1" svg:width="10.583333333333cm" svg:height="6.2650501672241cm"><draw:image xlink:href="Pictures/e54e8636ab7ba320609b5b16499bed30.png" xlink:type="simple" xlink:show="embed" xlink:actuate="onLoad"/></draw:frame></text:p>
      <text:p text:style-name="Text_20_body">Die Forschung an den Splittern ist mühevoll und langwierig, doch können die erlangten Forschungsergebnisse zu mächtigen Resultaten und Anwendungen füh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57:43</meta:creation-date>
    <dc:creator>Generated</dc:creator>
    <dc:date>2026-08-24T03::57:43</dc:date>
    <dc:language>en-US</dc:language>
    <meta:editing-cycles>1</meta:editing-cycles>
    <meta:editing-duration>PT0S</meta:editing-duration>
    <dc:title>wissenswertes:unheimliche-splitter</dc:title>
  </office:meta>
</office:document-meta>
</file>